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Stalpaertstraat 6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Stalpaertstraat 64</text:p>
            <text:p text:style-name="common-al">Postcode: 3067XT</text:p>
            <text:p text:style-name="common-al">Gebied: Prins Alexander</text:p>
            <text:p text:style-name="common-al">Datum besluit: 22 oktober 2021</text:p>
            <text:p text:style-name="common-al">Dossiernummer: 530351-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549</text:span><text:line-break/><text:date style:data-style-name="dag" text:fixed="true" text:date-value="2021-10-27"/><text:line-break/><text:date style:data-style-name="jaar" text:fixed="true" text:date-value="2021-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7549</text:span><text:date style:data-style-name="nicedate" text:fixed="true" text:date-value="2021-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7549</text:span><text:date style:data-style-name="nicedate" text:fixed="true" text:date-value="2021-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7/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Verleende vergunning kamerbewoning Stalpaertstraat 64</meta:user-defined>
    <meta:user-defined meta:name="DCTERMS.W3CDTF/DCTERMS.available">2021-10-27</meta:user-defined>
    <meta:user-defined meta:name="DCTERMS.W3CDTF/OVERHEIDop.jaargang">2021</meta:user-defined>
    <meta:user-defined meta:name="OVERHEIDop.publicationIssue">377549</meta:user-defined>
    <meta:user-defined meta:name="OVERHEIDop.GmbID/DC.identifier">gmb-2021-377549</meta:user-defined>
    <meta:user-defined meta:name="OVERHEIDop.versieInformatie"/>
  </office:meta>
</office:document-meta>
</file>