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Strijpesingel 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Strijpesingel 98, 3042EN, het plaatsen van een dakkapel (datum besluit 14-10-2021, zelfde dag verzonden, dossiernummer OMV.21.08.00353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7320</text:span><text:line-break/><text:date style:data-style-name="dag" text:fixed="true" text:date-value="2021-10-26"/><text:line-break/><text:date style:data-style-name="jaar" text:fixed="true" text:date-value="2021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7320</text:span><text:date style:data-style-name="nicedate" text:fixed="true" text:date-value="2021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7320</text:span><text:date style:data-style-name="nicedate" text:fixed="true" text:date-value="2021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6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Strijpesingel 98</meta:user-defined>
    <meta:user-defined meta:name="DCTERMS.W3CDTF/DCTERMS.available">2021-10-26</meta:user-defined>
    <meta:user-defined meta:name="DCTERMS.W3CDTF/OVERHEIDop.jaargang">2021</meta:user-defined>
    <meta:user-defined meta:name="OVERHEIDop.publicationIssue">377320</meta:user-defined>
    <meta:user-defined meta:name="OVERHEIDop.GmbID/DC.identifier">gmb-2021-377320</meta:user-defined>
    <meta:user-defined meta:name="OVERHEIDop.versieInformatie"/>
  </office:meta>
</office:document-meta>
</file>