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gemeenteraad vergadert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
            <text:span text:style-name="nadrukvet">Gemeenteraad op 2 november 2021 en raadscommissie op 3 november 2021.</text:span>
          </text:p>
            <text:p text:style-name="al">Op <text:span text:style-name="nadrukvet">dinsdag 2 november 2021 </text:span>vergadert de gemeenteraad vanaf 20.00 uur in de Aleidazaal van het Stadskantoor, Stadserf 1. </text:p>
            <text:p text:style-name="al">Op <text:span text:style-name="nadrukvet">woensdag 3 november 2021</text:span> vergadert de raadscommissie vanaf 18.30 uur in de Aleidazaal. Op de agenda de Begroting 2022.</text:p>
            <text:p text:style-name="al">De agenda’s en de bijbehorende stukken zijn in te zien op <text:a xlink:href="https://schiedam.notubiz.nl" xlink:type="simple">https://schiedam.notubiz.nl</text:a></text:p>
            <text:p text:style-name="al">Nadere informatie over de vergadering kunt u inwinnen via griffie@schiedam.nl.</text:p>
            <text:p text:style-name="al">Wilt u een keer ‘gast van de raad’ zijn? Mail dan ook naar <text:a xlink:href="mailto:griffie@schiedam.nl" xlink:type="simple">griffie@schiedam.nl</text:a>. Wilt u eerst meer informatie daarover? Kijk dan gerust op de website van de gemeente, want ‘Politiek is leuker als je weet hoe het werkt!’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6732</text:span><text:line-break/><text:date style:data-style-name="dag" text:fixed="true" text:date-value="2021-10-26"/><text:line-break/><text:date style:data-style-name="jaar" text:fixed="true" text:date-value="2021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6732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6732</text:span><text:date style:data-style-name="nicedate" text:fixed="true" text:date-value="2021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0/xml/MC-DRP-OverigeInformatie-Web-CB.xml</meta:user-defined>
    <meta:user-defined meta:name="OVERHEID.Gemeente/DC.creator">Schie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chiedam</meta:user-defined>
    <meta:user-defined meta:name="OVERHEID.Gemeente/DCTERMS.publisher">Schiedam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De gemeenteraad vergadert.</meta:user-defined>
    <meta:user-defined meta:name="DCTERMS.W3CDTF/DCTERMS.available">2021-10-26</meta:user-defined>
    <meta:user-defined meta:name="DCTERMS.W3CDTF/OVERHEIDop.jaargang">2021</meta:user-defined>
    <meta:user-defined meta:name="OVERHEIDop.publicationIssue">376732</meta:user-defined>
    <meta:user-defined meta:name="OVERHEIDop.GmbID/DC.identifier">gmb-2021-376732</meta:user-defined>
    <meta:user-defined meta:name="OVERHEIDop.versieInformatie"/>
  </office:meta>
</office:document-meta>
</file>