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Lamsrustlaan 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Lamsrustlaan 56, 3054VG, het realiseren van een dakopbouw op de Lamsrustlaan 54 en een</text:p>
            <text:p text:style-name="common-al">dakopbouw op de Lamsrustlaan 56 (datum besluit 12-10-2021, zelfde dag verzonden, dossiernummer OMV.21.06.00580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272</text:span><text:line-break/><text:date style:data-style-name="dag" text:fixed="true" text:date-value="2021-10-25"/><text:line-break/><text:date style:data-style-name="jaar" text:fixed="true" text:date-value="2021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272</text:span><text:date style:data-style-name="nicedate" text:fixed="true" text:date-value="2021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5272</text:span><text:date style:data-style-name="nicedate" text:fixed="true" text:date-value="2021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Lamsrustlaan 56</meta:user-defined>
    <meta:user-defined meta:name="DCTERMS.W3CDTF/DCTERMS.available">2021-10-25</meta:user-defined>
    <meta:user-defined meta:name="DCTERMS.W3CDTF/OVERHEIDop.jaargang">2021</meta:user-defined>
    <meta:user-defined meta:name="OVERHEIDop.publicationIssue">375272</meta:user-defined>
    <meta:user-defined meta:name="OVERHEIDop.GmbID/DC.identifier">gmb-2021-375272</meta:user-defined>
    <meta:user-defined meta:name="OVERHEIDop.versieInformatie"/>
  </office:meta>
</office:document-meta>
</file>