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Korte Koningsdwarsstraat 7, 1011 GB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Korte Koningsdwarsstraat 7, 1011 GB, Amsterdam</text:p>
            <text:p text:style-name="common-al">Omschrijving: het kappen van een conifeer in het achtererfgebied van de woning</text:p>
            <text:p text:style-name="common-al">Datum ontvangst: 01-10-2021</text:p>
            <text:p text:style-name="common-al">Zaaknummer: Z2021-O005091</text:p>
            <text:p text:style-name="common-al">OLO nummer: 641087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202</text:span><text:line-break/><text:date style:data-style-name="dag" text:fixed="true" text:date-value="2021-10-25"/><text:line-break/><text:date style:data-style-name="jaar" text:fixed="true" text:date-value="2021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5202</text:span><text:date style:data-style-name="nicedate" text:fixed="true" text:date-value="2021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5202</text:span><text:date style:data-style-name="nicedate" text:fixed="true" text:date-value="2021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1-O005091</meta:user-defined>
    <meta:user-defined meta:name="DCTERMS.abstract">het kappen van een conifeer in het achtererfgebied van de woning</meta:user-defined>
    <dc:language>nl</dc:language>
    <meta:user-defined meta:name="OVERHEIDop.locatietype/OVERHEIDop.gebiedsmarkering">Punt</meta:user-defined>
    <meta:user-defined meta:name="DC.title">Aanvraag omgevingsvergunning vellen van een houtopstand (kap) Korte Koningsdwarsstraat 7, 1011 GB, Amsterdam</meta:user-defined>
    <meta:user-defined meta:name="DCTERMS.W3CDTF/DCTERMS.available">2021-10-25</meta:user-defined>
    <meta:user-defined meta:name="DCTERMS.W3CDTF/OVERHEIDop.jaargang">2021</meta:user-defined>
    <meta:user-defined meta:name="OVERHEIDop.publicationIssue">375202</meta:user-defined>
    <meta:user-defined meta:name="OVERHEIDop.GmbID/DC.identifier">gmb-2021-375202</meta:user-defined>
    <meta:user-defined meta:name="OVERHEIDop.versieInformatie"/>
  </office:meta>
</office:document-meta>
</file>