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Aanwijzen bromfietspad weggedeelte de Blocq van Scheltingaweg  nabij de opvangplaats Parklandschap Oranjewou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Nr: D.21.1487796</text:p>
            <text:p text:style-name="common-al"/>
            <text:p text:style-name="common-al">Onderwerp: Aanwijzen als bromfietspad het weggedeelte de Blocq van Scheltingaweg nabij de opvangplaats Parklandschap Oranjewoud</text:p>
            <text:p text:style-name="common-al">
            <text:span text:style-name="nadrukcur">Burgemeester en wethouders van Heerenveen</text:span>
          </text:p>
            <text:p text:style-name="common-al"/>
            <text:p text:style-name="common-al">
            <text:span text:style-name="nadrukvet">Gelet op:</text:span>
          </text:p>
            <text:p text:style-name="common-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p text:style-name="common-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p text:style-name="common-al"/>
            <text:p text:style-name="common-al">
            <text:span text:style-name="nadrukvet">Overwegende,</text:span>
          </text:p>
            <text:p text:style-name="common-al">dat aan dit verkeersbesluit het onderstaande belang uit artikel 2, tweede lid van de WVW1994 ten grondslag ligt:</text:p>
            <text:p text:style-name="common-al">het verzekeren van de veiligheid op de weg;</text:p>
            <text:p text:style-name="common-al">het beschermen van weggebruikers en passagiers; </text:p>
            <text:p text:style-name="common-al">het in stand houden van de weg en het waarborgen van de bruikbaarheid daarvan;</text:p>
            <text:p text:style-name="common-al">het zoveel mogelijk waarborgen van de vrijheid van het verkeer;</text:p>
            <text:p text:style-name="common-al">dat in samenspraak met de Fietsersbond geïnventariseerd is waar fietspalen staan in de gemeente Heerenveen;</text:p>
            <text:p text:style-name="common-al">dat deze fietspalen aanwezig zijn om te voorkomen dat auto- en vrachtverkeer gebruik maakt van dit weggedeelte;</text:p>
            <text:p text:style-name="common-al">dat het huidige weggedeelte de Blocq van Scheltingaweg nabij de opvangplaats Parklandschap Oranjewoud is voorzien fietspalen;</text:p>
            <text:p text:style-name="common-al">dat uit onderzoek van de CROW is gebleken, dat fietspalen vaak de oorzaak zijn van éénzijdige ongevallen voor fietsers;</text:p>
            <text:p text:style-name="common-al">dat deze palen al in verschillende Nederlandse gemeenten hebben geleid tot fietsongelukken met ernstig letsel tot gevolg;</text:p>
            <text:p text:style-name="common-al">dat fietspalen in het verleden vaak zijn geplaatst om te voorkomen dat (vracht) auto’s de weg of het brombromfietspad oprijden;</text:p>
            <text:p text:style-name="common-al">dat wij deze eenzijdige fietsongevallen willen voorkomen door fietspaaltjes, die gevaarlijk zijn voor fietsers, te verwijderen met als doel de verkeersveiligheid voor fietsers te verbeteren; </text:p>
            <text:p text:style-name="common-al">dat in de huidige situatie het weggedeelte van de Blocq van Scheltingaweg nabij de opvangplaats Parklandschap Oranjewoud een weg is, die bij het ontbreken van de fietspaal, voor alle verkeer is toegestaan;</text:p>
            <text:p text:style-name="common-al">dat het vanuit een oogpunt van verkeersveiligheid, bereikbaarheid en leefbaarheid gewenst is het weggedeelte van de Blocq van Scheltingaweg nabij de opvangplaats Parklandschap Oranjewoud aan te wijzen als bromfietspad;</text:p>
            <text:p text:style-name="common-al">dat dit noodzakelijk is om te voorkomen dat auto- en vrachtverkeer het weggedeelte van de Blocq van Scheltingaweg nabij de opvangplaats Parklandschap Oranjewoud gebruiken;</text:p>
            <text:p text:style-name="common-al">dat na aanwijzing als bromfietspad het weggedeelte van de Blocq van Scheltingaweg nabij de opvangplaats Parklandschap Oranjewoud vanaf beide kanten met verkeersborden duidelijk en herkenbaar wordt aangegeven als bromfietspad;</text:p>
            <text:p text:style-name="common-al">dat hiermee duidelijk zichtbaar en herkenbaar is, dat het bromfietspad niet voor auto- en vrachtverkeer bestemd is;</text:p>
            <text:p text:style-name="common-al">dat het dan uitdrukkelijk verboden is voor auto- en vrachtverkeer om over het bromfietspad te rijden op basis van artikel 10 RVV 1990;</text:p>
            <text:p text:style-name="common-al">dat voor hulpdiensten en strooivoertuigen een ontheffing geldt op basis artikel 87 RVV 1990;</text:p>
            <text:p text:style-name="common-al">dat de bedoelde weg is gelegen binnen de gemeente Heerenveen en bij de gemeente Heerenveen in beheer is;</text:p>
            <text:p text:style-name="common-al">dat overleg met de verkeercoördinator van het basisteam Zuidoost Fryslân van de politie heeft plaatsgevonden en er een positief advies is gegeven voor de voorgenomen verkeersmaatregel; </text:p>
            <text:p text:style-name="common-al">
            <text:span text:style-name="nadrukvet">BESLUIT</text:span>
          </text:p>
            <text:p text:style-name="common-al">Door plaatsing van de borden G12a volgens het RVV 1990 het weggedeelte van de Blocq van Scheltingaweg nabij de opvangplaats Parklandschap Oranjewoud aan te wijzen als bromfietspad.</text:p>
            <text:p text:style-name="common-al">Eén en ander overeenkomstig de bij dit verkeersbesluit behorende situatietekening.</text:p>
            <text:p text:style-name="common-al">Dit besluit wordt gepubliceerd in het Gemeenteblad via www.officielebekendmakingen.nl</text:p>
            <text:p text:style-name="common-al"/>
            <text:p text:style-name="common-al">Heerenveen, 21 oktober 2021</text:p>
            <text:p text:style-name="common-al">burgemeester en wethouders van Heerenveen</text:p>
            <text:p text:style-name="common-al">Namens deze,</text:p>
            <text:p text:style-name="common-al">Afdelingshoofd IBOR</text:p>
            <text:p text:style-name="common-al">R.H. Smit</text:p>
            <text:p text:style-name="common-al">
            <text:span text:style-name="nadrukvet">Mogelijkheden bezwaar</text:span>
          </text:p>
            <text:p text:style-name="common-al">
            <text:span text:style-name="nadrukvet">Bent u het niet eens met dit beslui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text:a xlink:href="http://www.heerenveen.nl/" xlink:type="simple">www.heerenveen.nl</text:a>. U heeft daarvoor uw DigiD nodig.</text:p>
            <text:p text:style-name="common-al">Per post: </text:p>
            <text:p text:style-name="common-al">Stuur het bezwaarschrift naar de gemeente Heerenveen. Het adres is: Postbus 15000, 8440 GA Heerenveen. </text:p>
            <text:p text:style-name="common-al">Zet in uw bezwaar in elk geval:</text:p>
            <text:p text:style-name="common-al">uw naam en adres;</text:p>
            <text:p text:style-name="common-al">de datum van het bezwaarschrift;</text:p>
            <text:p text:style-name="common-al">een omschrijving van het besluit;</text:p>
            <text:p text:style-name="common-al">de reden waarom u het niet eens bent;</text:p>
            <text:p text:style-name="common-al">uw telefoonnummer;</text:p>
            <text:p text:style-name="common-al">uw handtekening. </text:p>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 Afdeling bestuursrecht Postbus 150 9700 AD Groningen</text:p>
            <text:p text:style-name="last-al">Of regel uw verzoek digitaal via <text:a xlink:href="http://loket.rechtspraak.nl/bestuursrecht" xlink:type="simple">http://loket.rechtspraak.nl/bestuursrecht</text:a><text:span text:style-name="nadrukondlijn">.</text:span> U heeft daarvoor ook uw DigiD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75165</text:span><text:line-break/><text:date style:data-style-name="dag" text:fixed="true" text:date-value="2021-10-25"/><text:line-break/><text:date style:data-style-name="jaar" text:fixed="true" text:date-value="2021-10-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5165</text:span><text:date style:data-style-name="nicedate" text:fixed="true" text:date-value="2021-10-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75165</text:span><text:date style:data-style-name="nicedate" text:fixed="true" text:date-value="2021-10-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Wegverkeer-Web-ZM/3.11/xml/MC-DRP-OverigeWegverkeer-Web-ZM.xml</meta:user-defined>
    <meta:user-defined meta:name="OVERHEID.Gemeente/DC.creator">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Gemeente/OVERHEID.authority">Heerenveen</meta:user-defined>
    <meta:user-defined meta:name="OVERHEID.TaxonomieBeleidsagendaDecentraal/OVERHEID.category">Verkeer | Organisatie en beleid</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vb.Weggebruiker/OVERHEIDvb.weggebruiker">fietsers</meta:user-defined>
    <meta:user-defined meta:name="DCTERMS.alternative">Gemeente Heerenveen - Bromfietspad weggedeelte de Blocq van Scheltingaweg  nabij de opvangplaats Parklandschap Oranjewoud - Weggedeelte de Blocq van Scheltingaweg  nabij de opvangplaats Parklandschap Oranjewoud</meta:user-defined>
    <meta:user-defined meta:name="OVERHEIDvb.referentienummer">D.21.1487796</meta:user-defined>
    <meta:user-defined meta:name="DCTERMS.abstract">Aanwijzen als bromfietspad het weggedeelte de Blocq van Scheltingaweg  nabij de opvangplaats Parklandschap Oranjewoud</meta:user-defined>
    <meta:user-defined meta:name="OVERHEIDop.verkeersbordcode">G12a</meta:user-defined>
    <dc:language>nl</dc:language>
    <meta:user-defined meta:name="OVERHEIDop.locatietype/OVERHEIDop.gebiedsmarkering">Lijn</meta:user-defined>
    <meta:user-defined meta:name="DC.title">Verkeersbesluit, Aanwijzen bromfietspad weggedeelte de Blocq van Scheltingaweg  nabij de opvangplaats Parklandschap Oranjewoud</meta:user-defined>
    <meta:user-defined meta:name="DCTERMS.W3CDTF/DCTERMS.available">2021-10-25</meta:user-defined>
    <meta:user-defined meta:name="OVERHEIDop.externeBijlage">Bromfietspad nabij Blocq Scheltingaweg Oranjewoud|exb-2021-61577</meta:user-defined>
    <meta:user-defined meta:name="DCTERMS.W3CDTF/OVERHEIDop.jaargang">2021</meta:user-defined>
    <meta:user-defined meta:name="OVERHEIDop.publicationIssue">375165</meta:user-defined>
    <meta:user-defined meta:name="OVERHEIDop.GmbID/DC.identifier">gmb-2021-375165</meta:user-defined>
    <meta:user-defined meta:name="OVERHEIDop.versieInformatie"/>
  </office:meta>
</office:document-meta>
</file>