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bromfietspad weggedeelte Tjaarda’s Laan nabij de opvangplaats Parklandschap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Nr: D.21.1487799</text:p>
            <text:p text:style-name="common-al"/>
            <text:p text:style-name="common-al">Onderwerp: Aanwijzen als bromfietspad het weggedeelte Tjaarda’s Laan nabij de opvangplaats Parklandschap Oranjewoud</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in samenspraak met de Fietsersbond geïnventariseerd is waar fietspalen staan in de gemeente Heerenveen;</text:p>
            <text:p text:style-name="common-al">dat deze fietspalen aanwezig zijn om te voorkomen dat auto- en vrachtverkeer gebruik maakt van dit weggedeelte;</text:p>
            <text:p text:style-name="common-al">dat het huidige weggedeelte Tjaarda’s Laan nabij de opvangplaats Parklandschap Oranjewoud is voorzien fietspalen;</text:p>
            <text:p text:style-name="common-al">dat uit onderzoek van de CROW is gebleken, dat fietspalen vaak de oorzaak zijn van éénzijdige ongevallen voor fietsers;</text:p>
            <text:p text:style-name="common-al">dat deze palen al in verschillende Nederlandse gemeenten hebben geleid tot fietsongelukken met ernstig letsel tot gevolg;</text:p>
            <text:p text:style-name="common-al">dat fietspalen in het verleden vaak zijn geplaatst om te voorkomen dat (vracht) auto’s de weg of het brombromfietspad oprijden;</text:p>
            <text:p text:style-name="common-al">dat wij deze eenzijdige fietsongevallen willen voorkomen door fietspaaltjes, die gevaarlijk zijn voor fietsers, te verwijderen met als doel de verkeersveiligheid voor fietsers te verbeteren; </text:p>
            <text:p text:style-name="common-al">dat in de huidige situatie het weggedeelte van Tjaarda’s Laan nabij de opvangplaats Parklandschap Oranjewoud een weg is, die bij het ontbreken van de fietspaal, voor alle verkeer is toegestaan;</text:p>
            <text:p text:style-name="common-al">dat het vanuit een oogpunt van verkeersveiligheid, bereikbaarheid en leefbaarheid gewenst is het weggedeelte van Tjaarda’s Laan nabij de opvangplaats Parklandschap Oranjewoud aan te wijzen als bromfietspad;</text:p>
            <text:p text:style-name="common-al">dat dit noodzakelijk is om te voorkomen dat auto- en vrachtverkeer het weggedeelte van Tjaarda’s Laan nabij de opvangplaats Parklandschap Oranjewoud gebruiken;</text:p>
            <text:p text:style-name="common-al">dat na aanwijzing als bromfietspad het weggedeelte van Tjaarda’s Laan nabij de opvangplaats Parklandschap Oranjewoud vanaf beide kanten met verkeersborden duidelijk en herkenbaar wordt aangegeven als bromfietspad;</text:p>
            <text:p text:style-name="common-al">dat hiermee duidelijk zichtbaar en herkenbaar is, dat het bromfietspad niet voor auto- en vrachtverkeer bestemd is;</text:p>
            <text:p text:style-name="common-al">dat het dan uitdrukkelijk verboden is voor auto- en vrachtverkeer om over het bromfietspad te rijden op basis van artikel 10 RVV 1990;</text:p>
            <text:p text:style-name="common-al">dat voor hulpdiensten en strooivoertuigen een ontheffing geldt op basis artikel 87 RVV 1990;</text:p>
            <text:p text:style-name="common-al">dat de bedoelde weg is gelegen binnen de gemeente Heerenveen en bij de gemeente Heerenveen in beheer is;</text:p>
            <text:p text:style-name="common-al">dat overleg met de verkeercoördinator van het basisteam Zuidoost Fryslân van de politie heeft plaatsgevonden en er een positief advies is gegeven voor de voorgenomen verkeersmaatregel; </text:p>
            <text:p text:style-name="common-al">
            <text:span text:style-name="nadrukvet">BESLUIT</text:span>
          </text:p>
            <text:p text:style-name="common-al">Door plaatsing van de borden G12a volgens het RVV 1990 het weggedeelte van Tjaarda’s Laan nabij de opvangplaats Parklandschap Oranjewoud aan te wijzen als bromfietspad.</text:p>
            <text:p text:style-name="common-al">Eén en ander overeenkomstig de bij dit verkeersbesluit behorende situatietekening.</text:p>
            <text:p text:style-name="common-al">Dit besluit wordt gepubliceerd in het Gemeenteblad via www.officielebekendmakingen.nl</text:p>
            <text:p text:style-name="common-al"/>
            <text:p text:style-name="common-al">Heerenveen, 21 oktober 2021</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5103</text:span><text:line-break/><text:date style:data-style-name="dag" text:fixed="true" text:date-value="2021-10-25"/><text:line-break/><text:date style:data-style-name="jaar" text:fixed="true" text:date-value="2021-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103</text:span><text:date style:data-style-name="nicedate" text:fixed="true" text:date-value="2021-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103</text:span><text:date style:data-style-name="nicedate" text:fixed="true" text:date-value="2021-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11/xml/MC-DRP-OverigeWegverkeer-Web-ZM.xml</meta:user-defined>
    <meta:user-defined meta:name="OVERHEID.Gemeente/DC.creator">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DCTERMS.alternative">Gemeente Heerenveen - Bromfietspad het weggedeelte Tjaarda’s Laan nabij de opvangplaats Parklandschap Oranjewoud - Weggedeelte Tjaarda’s Laan nabij de opvangplaats Parklandschap Oranjewoud</meta:user-defined>
    <meta:user-defined meta:name="OVERHEIDvb.referentienummer">D.21.1487799</meta:user-defined>
    <meta:user-defined meta:name="DCTERMS.abstract">Aanwijzen als bromfietspad het weggedeelte Tjaarda’s Laan nabij de opvangplaats Parklandschap Oranjewoud</meta:user-defined>
    <meta:user-defined meta:name="OVERHEIDop.verkeersbordcode">G12a</meta:user-defined>
    <dc:language>nl</dc:language>
    <meta:user-defined meta:name="OVERHEIDop.locatietype/OVERHEIDop.gebiedsmarkering">Lijn</meta:user-defined>
    <meta:user-defined meta:name="DC.title">Verkeersbesluit, Aanwijzen bromfietspad weggedeelte Tjaarda’s Laan nabij de opvangplaats Parklandschap Oranjewoud</meta:user-defined>
    <meta:user-defined meta:name="DCTERMS.W3CDTF/DCTERMS.available">2021-10-25</meta:user-defined>
    <meta:user-defined meta:name="OVERHEIDop.externeBijlage">Bromfietspad nabij Tjaarda’s Laan Oranjewoud|exb-2021-61566</meta:user-defined>
    <meta:user-defined meta:name="DCTERMS.W3CDTF/OVERHEIDop.jaargang">2021</meta:user-defined>
    <meta:user-defined meta:name="OVERHEIDop.publicationIssue">375103</meta:user-defined>
    <meta:user-defined meta:name="OVERHEIDop.GmbID/DC.identifier">gmb-2021-375103</meta:user-defined>
    <meta:user-defined meta:name="OVERHEIDop.versieInformatie"/>
  </office:meta>
</office:document-meta>
</file>