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bromfietspad weggedeelte Marijkemuoi-wei nabij de opvangplaats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801</text:p>
            <text:p text:style-name="common-al"/>
            <text:p text:style-name="common-al">Onderwerp: Aanwijzen als bromfietspad het weggedeelte Marijkemuoi-wei nabij de opvangplaats Parklandschap Oranjewoud</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Marijkemuoi-wei nabij de opvangplaats Parklandschap Oranjewoud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van Marijkemuoi-wei nabij de opvangplaats Parklandschap Oranjewoud een weg is, die bij het ontbreken van de fietspaal, voor alle verkeer is toegestaan;</text:p>
            <text:p text:style-name="common-al">dat het vanuit een oogpunt van verkeersveiligheid, bereikbaarheid en leefbaarheid gewenst is het weggedeelte van Marijkemuoi-wei nabij de opvangplaats Parklandschap Oranjewoud aan te wijzen als bromfietspad;</text:p>
            <text:p text:style-name="common-al">dat dit noodzakelijk is om te voorkomen dat auto- en vrachtverkeer het weggedeelte van Marijkemuoi-wei nabij de opvangplaats Parklandschap Oranjewoud gebruiken;</text:p>
            <text:p text:style-name="common-al">dat na aanwijzing als bromfietspad het weggedeelte van Marijkemuoi-wei nabij de opvangplaats Parklandschap Oranjewoud vanaf beide kanten met verkeersborden duidelijk en herkenbaar wordt aangegeven als bromfietspad;</text:p>
            <text:p text:style-name="common-al">dat hiermee duidelijk zichtbaar en herkenbaar is, dat het bromfietspad niet voor auto- en vrachtverkeer bestemd is;</text:p>
            <text:p text:style-name="common-al">dat het dan uitdrukkelijk verboden is voor auto- en vrachtverkeer om over het brom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2a volgens het RVV 1990 het weggedeelte van Marijkemuoi-wei nabij de opvangplaats Parklandschap Oranjewoud aan te wijzen als brom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065</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65</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65</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Aanwijzen als bromfietspad het weggedeelte Marijkemuoi-wei nabij de opvangplaats Parklandschap Oranjewoud - Aanwijzen als bromfietspad het weggedeelte Marijkemuoi-wei nabij de opvangplaats Parklandschap Oranjewoud</meta:user-defined>
    <meta:user-defined meta:name="OVERHEIDvb.referentienummer">D.21.1487801</meta:user-defined>
    <meta:user-defined meta:name="DCTERMS.abstract">Aanwijzen als bromfietspad het weggedeelte Marijkemuoi-wei nabij de opvangplaats Parklandschap Oranjewoud</meta:user-defined>
    <meta:user-defined meta:name="OVERHEIDop.verkeersbordcode">G12a</meta:user-defined>
    <dc:language>nl</dc:language>
    <meta:user-defined meta:name="OVERHEIDop.locatietype/OVERHEIDop.gebiedsmarkering">Lijn</meta:user-defined>
    <meta:user-defined meta:name="DC.title">Verkeersbesluit, Aanwijzen bromfietspad weggedeelte Marijkemuoi-wei nabij de opvangplaats Parklandschap Oranjewoud</meta:user-defined>
    <meta:user-defined meta:name="DCTERMS.W3CDTF/DCTERMS.available">2021-10-25</meta:user-defined>
    <meta:user-defined meta:name="OVERHEIDop.externeBijlage">Bromfietspad nabij Marijkemuoi-wei Oranjewoud|exb-2021-61557</meta:user-defined>
    <meta:user-defined meta:name="DCTERMS.W3CDTF/OVERHEIDop.jaargang">2021</meta:user-defined>
    <meta:user-defined meta:name="OVERHEIDop.publicationIssue">375065</meta:user-defined>
    <meta:user-defined meta:name="OVERHEIDop.GmbID/DC.identifier">gmb-2021-375065</meta:user-defined>
    <meta:user-defined meta:name="OVERHEIDop.versieInformatie"/>
  </office:meta>
</office:document-meta>
</file>