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fietspad weggedeelte Prins Bernhardweg Oranjewoud en Willem Lodewijklaan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795</text:p>
            <text:p text:style-name="common-al"/>
            <text:p text:style-name="common-al">Onderwerp: Aanwijzen als fietspad het weggedeelte tussen de Prins Bernhardweg Oranjewoud en Willem Lodewijklaan Heerenve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tussen de Prins Bernhardweg Oranjewoud en Willem Lodewijklaan Heerenveen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tussen de Prins Bernhardweg Oranjewoud en Willem Lodewijklaan Heerenveen een weg is, die bij het ontbreken van de fietspaal, voor alle verkeer is toegestaan;</text:p>
            <text:p text:style-name="common-al">dat het vanuit een oogpunt van verkeersveiligheid, bereikbaarheid en leefbaarheid gewenst is het weggedeelte tussen de Prins Bernhardweg Oranjewoud en Willem Lodewijklaan Heerenveen aan te wijzen als fietspad;</text:p>
            <text:p text:style-name="common-al">dat dit noodzakelijk is om te voorkomen dat auto- en vrachtverkeer het weggedeelte tussen de Prins Bernhardweg Oranjewoud en Willem Lodewijklaan Heerenveen gebruiken;</text:p>
            <text:p text:style-name="common-al">dat na aanwijzing als fietspad het weggedeelte tussen de Prins Bernhardweg Oranjewoud en Willem Lodewijklaan Heerenveen vanaf beide kanten met verkeersborden duidelijk en herkenbaar wordt aangegeven als fietspad;</text:p>
            <text:p text:style-name="common-al">dat hiermee duidelijk zichtbaar en herkenbaar is, dat het fietspad niet voor auto- en vrachtverkeer bestemd is;</text:p>
            <text:p text:style-name="common-al">dat het dan uitdrukkelijk verboden is voor auto- en vrachtverkeer om over het 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1 volgens het RVV 1990 het weggedeelte tussen de Prins Bernhardweg Oranjewoud en Willem Lodewijklaan Heerenveen aan te wijzen als 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common-al">Of regel uw verzoek digitaal via <text:a xlink:href="http://loket.rechtspraak.nl/bestuursrecht" xlink:type="simple">http://loket.rechtspraak.nl/bestuursrecht</text:a><text:span text:style-name="nadrukondlijn">.</text:span> U heeft daarvoor ook uw DigiD nodi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034</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34</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034</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Aanwijzen als fietspad weggedeelte tussen Prins Bernhardweg Oranjewoud en Willem Lodewijklaan Heerenveen - Weggedeelte tussen Prins Bernhardweg Oranjewoud en Willem Lodewijklaan Heerenveen</meta:user-defined>
    <meta:user-defined meta:name="OVERHEIDvb.referentienummer">D.21.1487795</meta:user-defined>
    <meta:user-defined meta:name="DCTERMS.abstract">Aanwijzen als fietspad het weggedeelte tussen de Prins Bernhardweg Oranjewoud en Willem Lodewijklaan Heerenveen</meta:user-defined>
    <meta:user-defined meta:name="OVERHEIDop.verkeersbordcode">G11</meta:user-defined>
    <dc:language>nl</dc:language>
    <meta:user-defined meta:name="OVERHEIDop.locatietype/OVERHEIDop.gebiedsmarkering">Lijn</meta:user-defined>
    <meta:user-defined meta:name="DC.title">Verkeersbesluit, Aanwijzen fietspad weggedeelte Prins Bernhardweg Oranjewoud en Willem Lodewijklaan Heerenveen</meta:user-defined>
    <meta:user-defined meta:name="DCTERMS.W3CDTF/DCTERMS.available">2021-10-25</meta:user-defined>
    <meta:user-defined meta:name="OVERHEIDop.externeBijlage">Fietspad tussen Berhardweg en W Lodewijklaan Hveen|exb-2021-61552</meta:user-defined>
    <meta:user-defined meta:name="DCTERMS.W3CDTF/OVERHEIDop.jaargang">2021</meta:user-defined>
    <meta:user-defined meta:name="OVERHEIDop.publicationIssue">375034</meta:user-defined>
    <meta:user-defined meta:name="OVERHEIDop.GmbID/DC.identifier">gmb-2021-375034</meta:user-defined>
    <meta:user-defined meta:name="OVERHEIDop.versieInformatie"/>
  </office:meta>
</office:document-meta>
</file>