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anwijzen fietspad weggedeelte tussen Prins Bernhardweg Oranjewoud en Mauritslaan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Nr: D.21.1487794</text:p>
            <text:p text:style-name="common-al"/>
            <text:p text:style-name="common-al">Onderwerp: Aanwijzen als fietspad het weggedeelte tussen de Prins Bernhardweg Oranjewoud en Mauritslaan Heerenveen</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text:span>
          </text:p>
            <text:p text:style-name="common-al">dat aan dit verkeersbesluit het onderstaande belang uit artikel 2, tweede lid van de WVW1994 ten grondslag ligt:</text:p>
            <text:p text:style-name="common-al">het verzekeren van de veiligheid op de weg;</text:p>
            <text:p text:style-name="common-al">het beschermen van weggebruikers en passagiers; </text:p>
            <text:p text:style-name="common-al">het in stand houden van de weg en het waarborgen van de bruikbaarheid daarvan;</text:p>
            <text:p text:style-name="common-al">het zoveel mogelijk waarborgen van de vrijheid van het verkeer;</text:p>
            <text:p text:style-name="common-al">dat in samenspraak met de Fietsersbond geïnventariseerd is waar fietspalen staan in de gemeente Heerenveen;</text:p>
            <text:p text:style-name="common-al">dat deze fietspalen aanwezig zijn om te voorkomen dat auto- en vrachtverkeer gebruik maakt van dit weggedeelte;</text:p>
            <text:p text:style-name="common-al">dat het huidige weggedeelte tussen de Prins Bernhardweg Oranjewoud en Mauritslaan Heerenveen is voorzien fietspalen;</text:p>
            <text:p text:style-name="common-al">dat uit onderzoek van de CROW is gebleken, dat fietspalen vaak de oorzaak zijn van éénzijdige ongevallen voor fietsers;</text:p>
            <text:p text:style-name="common-al">dat deze palen al in verschillende Nederlandse gemeenten hebben geleid tot fietsongelukken met ernstig letsel tot gevolg;</text:p>
            <text:p text:style-name="common-al">dat fietspalen in het verleden vaak zijn geplaatst om te voorkomen dat (vracht) auto’s de weg of het bromfietspad oprijden;</text:p>
            <text:p text:style-name="common-al">dat wij deze eenzijdige fietsongevallen willen voorkomen door fietspaaltjes, die gevaarlijk zijn voor fietsers, te verwijderen met als doel de verkeersveiligheid voor fietsers te verbeteren; </text:p>
            <text:p text:style-name="common-al">dat in de huidige situatie het weggedeelte tussen de Prins Bernhardweg Oranjewoud en Mauritslaan Heerenveen een weg is, die bij het ontbreken van de fietspaal, voor alle verkeer is toegestaan;</text:p>
            <text:p text:style-name="common-al">dat het vanuit een oogpunt van verkeersveiligheid, bereikbaarheid en leefbaarheid gewenst is het weggedeelte tussen de Prins Bernhardweg Oranjewoud en Mauritslaan Heerenveen aan te wijzen als fietspad;</text:p>
            <text:p text:style-name="common-al">dat dit noodzakelijk is om te voorkomen dat auto- en vrachtverkeer het weggedeelte tussen de Prins Bernhardweg Oranjewoud en Mauritslaan Heerenveen gebruiken;</text:p>
            <text:p text:style-name="common-al">dat na aanwijzing als fietspad het weggedeelte tussen de Prins Bernhardweg Oranjewoud en Mauritslaan Heerenveen vanaf beide kanten met verkeersborden duidelijk en herkenbaar wordt aangegeven als fietspad;</text:p>
            <text:p text:style-name="common-al">dat hiermee duidelijk zichtbaar en herkenbaar is, dat het fietspad niet voor auto- en vrachtverkeer bestemd is;</text:p>
            <text:p text:style-name="common-al">dat het dan uitdrukkelijk verboden is voor auto- en vrachtverkeer om over het fietspad te rijden op basis van artikel 10 RVV 1990;</text:p>
            <text:p text:style-name="common-al">dat voor hulpdiensten en strooivoertuigen een ontheffing geldt op basis artikel 87 RVV 1990;</text:p>
            <text:p text:style-name="common-al">dat de bedoelde weg is gelegen binnen de gemeente Heerenveen en bij de gemeente Heerenveen in beheer is;</text:p>
            <text:p text:style-name="common-al">dat overleg met de verkeercoördinator van het basisteam Zuidoost Fryslân van de politie heeft plaatsgevonden en er een positief advies is gegeven voor de voorgenomen verkeersmaatregel; </text:p>
            <text:p text:style-name="common-al">
            <text:span text:style-name="nadrukvet">BESLUIT</text:span>
          </text:p>
            <text:p text:style-name="common-al">Door plaatsing van de borden G11 volgens het RVV 1990 het weggedeelte tussen de Prins Bernhardweg Oranjewoud en Mauritslaan Heerenveen aan te wijzen als fietspad.</text:p>
            <text:p text:style-name="common-al">Eén en ander overeenkomstig de bij dit verkeersbesluit behorende situatietekening.</text:p>
            <text:p text:style-name="common-al">Dit besluit wordt gepubliceerd in het Gemeenteblad via www.officielebekendmakingen.nl</text:p>
            <text:p text:style-name="common-al"/>
            <text:p text:style-name="common-al">Heerenveen, 21 oktober 2021</text:p>
            <text:p text:style-name="common-al">burgemeester en wethouders van Heerenveen</text:p>
            <text:p text:style-name="common-al">Namens deze,</text:p>
            <text:p text:style-name="common-al">Afdelingshoofd IBOR</text:p>
            <text:p text:style-name="common-al">R.H. Smit</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Online: </text:p>
            <text:p text:style-name="common-al">Dit doet u via <text:a xlink:href="http://www.heerenveen.nl/" xlink:type="simple">www.heerenveen.nl</text:a>. U heeft daarvoor uw DigiD nodig.</text:p>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common-al">Of regel uw verzoek digitaal via <text:a xlink:href="http://loket.rechtspraak.nl/bestuursrecht" xlink:type="simple">http://loket.rechtspraak.nl/bestuursrecht</text:a><text:span text:style-name="nadrukondlijn">.</text:span> U heeft daarvoor ook uw DigiD nodig.</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75009</text:span><text:line-break/><text:date style:data-style-name="dag" text:fixed="true" text:date-value="2021-10-25"/><text:line-break/><text:date style:data-style-name="jaar" text:fixed="true" text:date-value="2021-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75009</text:span><text:date style:data-style-name="nicedate" text:fixed="true" text:date-value="2021-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75009</text:span><text:date style:data-style-name="nicedate" text:fixed="true" text:date-value="2021-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3.11/xml/MC-DRP-OverigeWegverkeer-Web-ZM.xml</meta:user-defined>
    <meta:user-defined meta:name="OVERHEID.Gemeente/DC.creator">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Gemeente/OVERHEID.authority">Heerenveen</meta:user-defined>
    <meta:user-defined meta:name="OVERHEID.TaxonomieBeleidsagendaDecentraal/OVERHEID.category">Verkeer | Organisatie en belei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DCTERMS.alternative">Gemeente Heerenveen - Aanwijzen als fietspad het weggedeelte tussen de Prins Bernhardweg Oranjewoud en Mauritslaan Heerenveen - Weggedeelte tussen de Prins Bernhardweg Oranjewoud en Mauritslaan Heerenveen</meta:user-defined>
    <meta:user-defined meta:name="OVERHEIDvb.referentienummer">D.21.1487794</meta:user-defined>
    <meta:user-defined meta:name="DCTERMS.abstract">Aanwijzen als fietspad het weggedeelte tussen de Prins Bernhardweg Oranjewoud en Mauritslaan Heerenveen</meta:user-defined>
    <meta:user-defined meta:name="OVERHEIDop.verkeersbordcode">G11</meta:user-defined>
    <dc:language>nl</dc:language>
    <meta:user-defined meta:name="OVERHEIDop.locatietype/OVERHEIDop.gebiedsmarkering">Lijn</meta:user-defined>
    <meta:user-defined meta:name="DC.title">Verkeersbesluit, aanwijzen fietspad weggedeelte tussen Prins Bernhardweg Oranjewoud en Mauritslaan Heerenveen</meta:user-defined>
    <meta:user-defined meta:name="DCTERMS.W3CDTF/DCTERMS.available">2021-10-25</meta:user-defined>
    <meta:user-defined meta:name="OVERHEIDop.externeBijlage">Fietspad tussen de Bernardweg en Mauritslaan Hveen|exb-2021-61545</meta:user-defined>
    <meta:user-defined meta:name="DCTERMS.W3CDTF/OVERHEIDop.jaargang">2021</meta:user-defined>
    <meta:user-defined meta:name="OVERHEIDop.publicationIssue">375009</meta:user-defined>
    <meta:user-defined meta:name="OVERHEIDop.GmbID/DC.identifier">gmb-2021-375009</meta:user-defined>
    <meta:user-defined meta:name="OVERHEIDop.versieInformatie"/>
  </office:meta>
</office:document-meta>
</file>