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STIGEN VAN EEN MINICAMPING VOOR 8 CAMPERS (STRIJDIG GEBRUIK), SCHOTERLANDSEWEG 5 KATLIJ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stigen van een minicamping voor 8 campers (strijdig gebruik) op het perceel Schoterlandseweg 5 te Katlijk  (14-10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3162</text:span><text:line-break/><text:date style:data-style-name="dag" text:fixed="true" text:date-value="2021-10-22"/><text:line-break/><text:date style:data-style-name="jaar" text:fixed="true" text:date-value="2021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162</text:span><text:date style:data-style-name="nicedate" text:fixed="true" text:date-value="2021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162</text:span><text:date style:data-style-name="nicedate" text:fixed="true" text:date-value="2021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460</meta:user-defined>
    <dc:language>nl</dc:language>
    <meta:user-defined meta:name="OVERHEIDop.locatietype/OVERHEIDop.gebiedsmarkering">Adres</meta:user-defined>
    <meta:user-defined meta:name="DC.title">AANVRAAG OMGEVINGSVERGUNNING, VESTIGEN VAN EEN MINICAMPING VOOR 8 CAMPERS (STRIJDIG GEBRUIK), SCHOTERLANDSEWEG 5 KATLIJK.</meta:user-defined>
    <meta:user-defined meta:name="DCTERMS.W3CDTF/DCTERMS.available">2021-10-22</meta:user-defined>
    <meta:user-defined meta:name="DCTERMS.W3CDTF/OVERHEIDop.jaargang">2021</meta:user-defined>
    <meta:user-defined meta:name="OVERHEIDop.publicationIssue">373162</meta:user-defined>
    <meta:user-defined meta:name="OVERHEIDop.GmbID/DC.identifier">gmb-2021-373162</meta:user-defined>
    <meta:user-defined meta:name="OVERHEIDop.versieInformatie"/>
  </office:meta>
</office:document-meta>
</file>