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41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section text:name="considerans_id1-3-2-1-4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Duinstraat t.h.v. nummer 8 in IJmuiden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70153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0153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0153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70153</meta:user-defined>
    <meta:user-defined meta:name="OVERHEIDop.GmbID/DC.identifier">gmb-2021-370153</meta:user-defined>
    <meta:user-defined meta:name="OVERHEIDop.versieInformatie"/>
  </office:meta>
</office:document-meta>
</file>