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IJdoornlaan 261U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 15x IJdoornlaan 261 d.d. 23-10-21, Locatie: IJdoornlaan 261U-4</text:p>
            <text:p text:style-name="common-al">Looptijd :-- t/m 23-10-2021</text:p>
            <text:p text:style-name="common-al">Verzonden naar aanvrager op: 18-10-2021</text:p>
            <text:p text:style-name="common-al">Kenmerk gemeente: Z/21/19720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1/1972049" xlink:type="simple">Stadsloket.noord.vergunningen.dvl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702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702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702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72049</meta:user-defined>
    <meta:user-defined meta:name="DCTERMS.abstract">TVM 15x IJdoornlaan 261 d.d. 23-10-21, IJdoornlaan 261U-4</meta:user-defined>
    <dc:language>nl</dc:language>
    <meta:user-defined meta:name="OVERHEIDop.locatietype/OVERHEIDop.gebiedsmarkering">Punt</meta:user-defined>
    <meta:user-defined meta:name="DC.title">Besluit apv vergunning Verleend IJdoornlaan 261U-4</meta:user-defined>
    <meta:user-defined meta:name="DCTERMS.W3CDTF/DCTERMS.available">2021-10-21</meta:user-defined>
    <meta:user-defined meta:name="DCTERMS.W3CDTF/OVERHEIDop.jaargang">2021</meta:user-defined>
    <meta:user-defined meta:name="OVERHEIDop.publicationIssue">369702</meta:user-defined>
    <meta:user-defined meta:name="OVERHEIDop.GmbID/DC.identifier">gmb-2021-369702</meta:user-defined>
    <meta:user-defined meta:name="OVERHEIDop.versieInformatie"/>
  </office:meta>
</office:document-meta>
</file>