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Boergoensestraat 17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Boergoensestraat 17B, 3082KA, transformatie winkelruimte naar twee zelfstandige woningen - wijziging brandcompartimentering - wijziging gevelkozijnen voorgevel begane grond - wijziging gevelkozijnen achtergevel begane grond (aanvraagdatum 15-10-2021, dossiernummer OMV.21.10.00329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9396</text:span><text:line-break/><text:date style:data-style-name="dag" text:fixed="true" text:date-value="2021-10-20"/><text:line-break/><text:date style:data-style-name="jaar" text:fixed="true" text:date-value="2021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96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69396</text:span><text:date style:data-style-name="nicedate" text:fixed="true" text:date-value="2021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OVERHEIDop.locatietype/OVERHEIDop.gebiedsmarkering">Weg</meta:user-defined>
    <meta:user-defined meta:name="DC.title">Aangevraagde omgevingsvergunning Boergoensestraat 17B</meta:user-defined>
    <meta:user-defined meta:name="DCTERMS.W3CDTF/DCTERMS.available">2021-10-20</meta:user-defined>
    <meta:user-defined meta:name="DCTERMS.W3CDTF/OVERHEIDop.jaargang">2021</meta:user-defined>
    <meta:user-defined meta:name="OVERHEIDop.publicationIssue">369396</meta:user-defined>
    <meta:user-defined meta:name="OVERHEIDop.GmbID/DC.identifier">gmb-2021-369396</meta:user-defined>
    <meta:user-defined meta:name="OVERHEIDop.versieInformatie"/>
  </office:meta>
</office:document-meta>
</file>