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34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p text:style-name="aanhef_wie"/>
          <text:section text:name="considerans_id1-3-2-1-5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6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Van Dalenlaan t.h.v. nummer 390 te Santpoort-Zuid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9374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7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7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9374</meta:user-defined>
    <meta:user-defined meta:name="OVERHEIDop.GmbID/DC.identifier">gmb-2021-369374</meta:user-defined>
    <meta:user-defined meta:name="OVERHEIDop.versieInformatie"/>
  </office:meta>
</office:document-meta>
</file>