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VAN EEN BEDRIJFSPAND, BEURTSCHIP 3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van een bedrijfspand op het perceel Beurtschip 3 te Heerenveen </text:p>
            <text:p text:style-name="common-al">(18 okto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67525</text:span><text:line-break/><text:date style:data-style-name="dag" text:fixed="true" text:date-value="2021-10-20"/><text:line-break/><text:date style:data-style-name="jaar" text:fixed="true" text:date-value="2021-10-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7525</text:span><text:date style:data-style-name="nicedate" text:fixed="true" text:date-value="2021-10-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7525</text:span><text:date style:data-style-name="nicedate" text:fixed="true" text:date-value="2021-10-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VAN EEN BEDRIJFSPAND, BEURTSCHIP 3 HEERENVEEN</meta:user-defined>
    <meta:user-defined meta:name="DCTERMS.W3CDTF/DCTERMS.available">2021-10-20</meta:user-defined>
    <meta:user-defined meta:name="DCTERMS.W3CDTF/OVERHEIDop.jaargang">2021</meta:user-defined>
    <meta:user-defined meta:name="OVERHEIDop.publicationIssue">367525</meta:user-defined>
    <meta:user-defined meta:name="OVERHEIDop.GmbID/DC.identifier">gmb-2021-367525</meta:user-defined>
    <meta:user-defined meta:name="OVERHEIDop.versieInformatie"/>
  </office:meta>
</office:document-meta>
</file>