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stemmingsplan De Pijp 2018 Tweede Herziening en het besluit om geen exploitatieplan vast te stel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msterdam maken ingevolge artikel 3.8 en artikel 6.14 van de Wet ruimtelijke ordening het volgende bekend:</text:p>
            <text:p text:style-name="common-al">De gemeenteraad van Amsterdam heeft op 7 oktober 2021 het bestemmingsplan De Pijp 2018 Tweede Herziening vastgesteld. De gemeenteraad heeft op 7 oktober 2021 tevens besloten om geen exploitatieplan vast te stellen.</text:p>
            <text:p text:style-name="common-al">
            <text:span text:style-name="nadrukcur">Bestemmingsplan</text:span>
          </text:p>
            <text:p text:style-name="common-al">De Afdeling bestuursrechtspraak van de Raad van State heeft op 10 februari 2021 uitspraak gedaan in de beroepen over het vastgestelde bestemmingsplan De Pijp 2018 en de eerste herziening van dit bestemmingsplan. Daarbij heeft de Raad van State acht procespartijen geheel of gedeeltelijk in het gelijk gesteld.</text:p>
            <text:p text:style-name="common-al">Bij de acht beroepen die (deels) gegrond zijn verklaard, is een onderdeel van het bestemmingsplan De Pijp 2018 vernietigd. De rechter heeft bepaald dat over de vernietigde delen van het bestemmingsplan een nieuw, aangepast besluit moet worden genomen door de gemeenteraad. Het voorliggende Bestemmingsplan de Pijp 2018 Tweede herziening voorziet in de opdracht van de Raad van State tot het nemen van een nieuw besluit.</text:p>
            <text:p text:style-name="common-al">
            <text:span text:style-name="nadrukcur">Geen exploitatieplan</text:span>
          </text:p>
            <text:p text:style-name="common-al">De gemeenteraad heeft besloten om geen exploitatieplan vast te stellen. In dit bestemmingsplan worden geen bouwplannen in de zin van de Wet ruimtelijke ordening mogelijk gemaakt. Daarom is er geen aanleiding om over te gaan tot kostenverhaal via het opstellen van een exploitatieplan.</text:p>
            <text:p text:style-name="common-al">
            <text:span text:style-name="nadrukcur">Terinzagelegging</text:span>
          </text:p>
            <text:p text:style-name="common-al">Het bestemmingsplan De Pijp 2018 Tweede Herziening en het besluit om geen exploitatieplan vast te stellen zijn met ingang van 20 oktober 2021 digitaal raadpleegbaar via <text:span text:style-name="nadrukondlijn">www.ruimtelijkeplannen.nl</text:span>. Klik op de knop ‘plannen zoeken’ en voer vervolgens het volgende planidentificatienummer (ID) in: NL.IMRO.0363.K2103BPSTD-VG01.</text:p>
            <text:p text:style-name="common-al">Een papieren exemplaar van het bestemmingsplan en het besluit om geen exploitatieplan vast te stellen ligt met ingang van 20 oktober 2021 ter inzage op het stadsloket Zuid, President Kennedylaan 923 te Amsterdam. De stukken liggen ter inzage totdat de beroepstermijn is verstreken. </text:p>
            <text:p text:style-name="common-al">Het stadsloket Zuid is op maandag, dinsdag, woensdag en vrijdag geopend tussen 9.00 en 17.00 uur. Op donderdag is het stadsloket geopend tussen 9.00 en 20.00 uur. In verband met de coronacrisis kunt u het stadsloket alleen bezoeken als u een afspraak hebt. U kunt een afspraak maken via: <text:a xlink:href="http://www.amsterdam.nl" xlink:type="simple"><text:span text:style-name="nadrukondlijn">www.amsterdam.nl</text:span></text:a><text:span text:style-name="nadrukondlijn">/contact/stadsloket-zuid</text:span>.</text:p>
            <text:p text:style-name="common-al">
            <text:span text:style-name="nadrukvet">Beroep </text:span>
          </text:p>
            <text:p text:style-name="common-al">Belanghebbenden kunnen met ingang van 20 oktober 2021 gedurende zes weken bij de Afdeling bestuursrechtspraak van de Raad van State beroep instellen tegen het besluit tot vaststelling van het bestemmingsplan. </text:p>
            <text:p text:style-name="common-al">Belanghebbenden kunnen met ingang 20 oktober 2021 gedurende zes weken bij de Afdeling bestuursrechtspraak van de Raad van State tevens beroep instellen tegen het besluit om geen exploitatieplan vast te stellen.</text:p>
            <text:p text:style-name="common-al">Het beroep dient te worden gericht aan de Afdeling bestuursrechtspraak van de Raad van State, Postbus 20019, 2500 EA Den Haag.</text:p>
            <text:p text:style-name="common-al">
            <text:span text:style-name="nadrukvet">Inwerkingtreding </text:span>
          </text:p>
            <text:p text:style-name="common-al">Het besluit tot vaststelling van het bestemmingsplan en het besluit om geen exploitatieplan vast te stellen treden in werking op de dag na afloop van de hiervoor genoemde beroepstermijn. Het instellen van beroep schorst de werking van de besluiten niet.</text:p>
            <text:p text:style-name="common-al">
            <text:span text:style-name="nadrukvet">Voorlopige voorziening </text:span>
          </text:p>
            <text:p text:style-name="common-al">Degene die beroep heeft ingesteld kan de Voorzitter van de Afdeling bestuursrechtspraak van de Raad van State verzoeken met het oog op onverwijlde spoed een voorlopige voorziening te treffen. Het verzoek dient geadresseerd te worden aan de Raad van State, ter attentie van de Voorzitter van de Afdeling bestuursrechtspraak, postbus 20019, 2500 EA Den Haag. </text:p>
            <text:p text:style-name="last-al">Indien het verzoek tijdens de beroepstermijn wordt ingediend, treden de besluiten niet in werking voordat op het verzoek is beslist.</text:p>
            <text:p text:style-name="tekst_bottom"/>
          </text:section>
        </text:section>
        <text:section text:name="zakelijke-mededeling-sluiting_id1-3-2-2" text:style-name="zakelijke-mededeling-sluiting">
          <text:section text:name="gegeven_id1-3-2-2-1" text:style-name="gegeven">
            <text:p text:style-name="dagtekening">
            <text:span text:style-name="plaats"> Amsterdam, </text:span>
            <text:span text:style-name="datum">12 oktober 2021 </text:span>
          </text:p>
          </text:section>
          <text:section text:name="ondertekening_id1-3-2-2-2">
            <text:p><text:span text:style-name="ondertekening_naam">
            <text:span text:style-name="voornaam">
              
            </text:span>
            <text:span text:style-name="achternaam"/>
          </text:span></text:p>
            <text:p><text:span text:style-name="functie">Burgemeester en wethouders </text:span></text:p>
          </text:section>
          <text:section text:name="ondertekening_id1-3-2-2-3">
            <text:p><text:span text:style-name="functie">Peter Teesink</text:span></text:p>
          </text:section>
          <text:section text:name="ondertekening_id1-3-2-2-4">
            <text:p><text:span text:style-name="functie">gemeentesecretaris </text:span></text:p>
          </text:section>
          <text:section text:name="ondertekening_id1-3-2-2-5">
            <text:p><text:span text:style-name="functie">Femke Halsema</text:span></text:p>
          </text:section>
          <text:section text:name="ondertekening_id1-3-2-2-6">
            <text:p><text:span text:style-name="functie">burgemeester</text:span></text:p>
          </text:section>
          <text:section text:name="ondertekening_id1-3-2-2-7">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6681</text:span><text:line-break/><text:date style:data-style-name="dag" text:fixed="true" text:date-value="2021-10-19"/><text:line-break/><text:date style:data-style-name="jaar" text:fixed="true" text:date-value="2021-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6681</text:span><text:date style:data-style-name="nicedate" text:fixed="true" text:date-value="2021-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6681</text:span><text:date style:data-style-name="nicedate" text:fixed="true" text:date-value="2021-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4/xml/MC-DRP-PlanRuimtelijk-Web-ZM.xml</meta:user-defined>
    <meta:user-defined meta:name="OVERHEID.Gemeente/DC.creator">Amsterdam</meta:user-defined>
    <meta:user-defined meta:name="OVERHEID.Informatietype/DC.type">officiële publicatie</meta:user-defined>
    <meta:user-defined meta:name="OVERHEIDop.Rubriek/DC.type">ruimtelijk plan of omgevingsdocument</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imtelijkplan/OVERHEIDop.bekendmakingBetreffendePlan">NL.IMRO.0363.K2103BPSTD-VG01</meta:user-defined>
    <meta:user-defined meta:name="OVERHEIDop.Plansoort/OVERHEIDop.plansoort">bestemmings- of omgevingsplan</meta:user-defined>
    <dc:language>nl</dc:language>
    <meta:user-defined meta:name="OVERHEIDop.locatietype/OVERHEIDop.gebiedsmarkering">Woonplaats</meta:user-defined>
    <meta:user-defined meta:name="DC.title">Vaststelling bestemmingsplan De Pijp 2018 Tweede Herziening en het besluit om geen exploitatieplan vast te stellen</meta:user-defined>
    <meta:user-defined meta:name="DCTERMS.W3CDTF/DCTERMS.available">2021-10-19</meta:user-defined>
    <meta:user-defined meta:name="DCTERMS.W3CDTF/OVERHEIDop.jaargang">2021</meta:user-defined>
    <meta:user-defined meta:name="OVERHEIDop.publicationIssue">366681</meta:user-defined>
    <meta:user-defined meta:name="OVERHEIDop.GmbID/DC.identifier">gmb-2021-366681</meta:user-defined>
    <meta:user-defined meta:name="OVERHEIDop.versieInformatie"/>
  </office:meta>
</office:document-meta>
</file>