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VERGROTEN VAN EEN BEDRIJFSVERZAMELGEBOUW (MET 6 UNITS) EN HET VERANDEREN VAN DE SITUERING VAN EEN BEDRIJFSVERZAMELGEBOUW (WIJZIGINGEN OP EEN VERLEENDE VERGUNNING) SPIKERBOOR 28 19 TOT EN MET 28 44 AKK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groten van een bedrijfsverzamelgebouw (met 6 units) en het veranderen van de situering van een bedrijfsverzamelgebouw (wijzigingen op een verleende vergunning) op het perceel Spikerboor 28 19 tot en met 28 44 te Akkrum  (11-10-2021).</text:p>
            <text:p text:style-name="common-al"/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66630</text:span><text:line-break/><text:date style:data-style-name="dag" text:fixed="true" text:date-value="2021-10-19"/><text:line-break/><text:date style:data-style-name="jaar" text:fixed="true" text:date-value="2021-10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66630</text:span><text:date style:data-style-name="nicedate" text:fixed="true" text:date-value="2021-10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66630</text:span><text:date style:data-style-name="nicedate" text:fixed="true" text:date-value="2021-10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18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OVERHEIDop.locatietype/OVERHEIDop.gebiedsmarkering">Adres</meta:user-defined>
    <meta:user-defined meta:name="DC.title">AANVRAAG OMGEVINGSVERGUNNING, VERGROTEN VAN EEN BEDRIJFSVERZAMELGEBOUW (MET 6 UNITS) EN HET VERANDEREN VAN DE SITUERING VAN EEN BEDRIJFSVERZAMELGEBOUW (WIJZIGINGEN OP EEN VERLEENDE VERGUNNING) SPIKERBOOR 28 19 TOT EN MET 28 44 AKKRUM</meta:user-defined>
    <meta:user-defined meta:name="DCTERMS.W3CDTF/DCTERMS.available">2021-10-19</meta:user-defined>
    <meta:user-defined meta:name="DCTERMS.W3CDTF/OVERHEIDop.jaargang">2021</meta:user-defined>
    <meta:user-defined meta:name="OVERHEIDop.publicationIssue">366630</meta:user-defined>
    <meta:user-defined meta:name="OVERHEIDop.GmbID/DC.identifier">gmb-2021-366630</meta:user-defined>
    <meta:user-defined meta:name="OVERHEIDop.versieInformatie"/>
  </office:meta>
</office:document-meta>
</file>