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AANLEGGEN VAN EEN POEL, HOUTWALLEN (NABIJ BUITENWEG 34 A) NIEUWEHORN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aanleggen van een poel op het perceel Houtwallen (nabij Buitenweg 34 A) te Nieuwehorne (15 oktober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66538</text:span><text:line-break/><text:date style:data-style-name="dag" text:fixed="true" text:date-value="2021-10-19"/><text:line-break/><text:date style:data-style-name="jaar" text:fixed="true" text:date-value="2021-10-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6538</text:span><text:date style:data-style-name="nicedate" text:fixed="true" text:date-value="2021-10-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6538</text:span><text:date style:data-style-name="nicedate" text:fixed="true" text:date-value="2021-10-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6/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AANLEGGEN VAN EEN POEL, HOUTWALLEN (NABIJ BUITENWEG 34 A) NIEUWEHORNE</meta:user-defined>
    <meta:user-defined meta:name="DCTERMS.W3CDTF/DCTERMS.available">2021-10-19</meta:user-defined>
    <meta:user-defined meta:name="DCTERMS.W3CDTF/OVERHEIDop.jaargang">2021</meta:user-defined>
    <meta:user-defined meta:name="OVERHEIDop.publicationIssue">366538</meta:user-defined>
    <meta:user-defined meta:name="OVERHEIDop.GmbID/DC.identifier">gmb-2021-366538</meta:user-defined>
    <meta:user-defined meta:name="OVERHEIDop.versieInformatie"/>
  </office:meta>
</office:document-meta>
</file>