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BOUWEN VAN EEN WONING, REGENTESSELAAN TUSSEN 90 EN 94 HEERENVE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een woning Regentesselaan tussen 90 en 94 Heerenveen (11-10-2021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66416</text:span><text:line-break/><text:date style:data-style-name="dag" text:fixed="true" text:date-value="2021-10-19"/><text:line-break/><text:date style:data-style-name="jaar" text:fixed="true" text:date-value="2021-10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66416</text:span><text:date style:data-style-name="nicedate" text:fixed="true" text:date-value="2021-10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66416</text:span><text:date style:data-style-name="nicedate" text:fixed="true" text:date-value="2021-10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8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AANVRAAG OMGEVINGSVERGUNNING, BOUWEN VAN EEN WONING, REGENTESSELAAN TUSSEN 90 EN 94 HEERENVEEN</meta:user-defined>
    <meta:user-defined meta:name="DCTERMS.W3CDTF/DCTERMS.available">2021-10-19</meta:user-defined>
    <meta:user-defined meta:name="DCTERMS.W3CDTF/OVERHEIDop.jaargang">2021</meta:user-defined>
    <meta:user-defined meta:name="OVERHEIDop.publicationIssue">366416</meta:user-defined>
    <meta:user-defined meta:name="OVERHEIDop.GmbID/DC.identifier">gmb-2021-366416</meta:user-defined>
    <meta:user-defined meta:name="OVERHEIDop.versieInformatie"/>
  </office:meta>
</office:document-meta>
</file>