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Krekelstraat 5C</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Adres: Krekelstraat 5C</text:p>
            <text:p text:style-name="common-al">Postcode: 3061VC</text:p>
            <text:p text:style-name="common-al">Gebied: Kralingen-Crooswijk</text:p>
            <text:p text:style-name="common-al">Datum besluit: 13 oktober 2021</text:p>
            <text:p text:style-name="common-al">Aantal personen: 3</text:p>
            <text:p text:style-name="common-al">Zaaknummer: 513184-2021</text:p>
            <text:p text:style-name="common-al">Activiteit: vergunning kamerverhuur aan 3 personen voor een bestaande situatie van kamerbewoning onder de overgangsregeling (overgangsregeling gemeenteblad 2021, nr 213279)</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6307</text:span><text:line-break/><text:date style:data-style-name="dag" text:fixed="true" text:date-value="2021-10-19"/><text:line-break/><text:date style:data-style-name="jaar" text:fixed="true" text:date-value="2021-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6307</text:span><text:date style:data-style-name="nicedate" text:fixed="true" text:date-value="2021-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6307</text:span><text:date style:data-style-name="nicedate" text:fixed="true" text:date-value="2021-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7/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DC.title">Verleende vergunning kamerbewoning Krekelstraat 5C</meta:user-defined>
    <meta:user-defined meta:name="DCTERMS.W3CDTF/DCTERMS.available">2021-10-19</meta:user-defined>
    <meta:user-defined meta:name="DCTERMS.W3CDTF/OVERHEIDop.jaargang">2021</meta:user-defined>
    <meta:user-defined meta:name="OVERHEIDop.publicationIssue">366307</meta:user-defined>
    <meta:user-defined meta:name="OVERHEIDop.GmbID/DC.identifier">gmb-2021-366307</meta:user-defined>
    <meta:user-defined meta:name="OVERHEIDop.versieInformatie"/>
  </office:meta>
</office:document-meta>
</file>