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MEN de Warren 10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Melding gesloten bodemenergiesystemen</text:span>
          </text:p>
            <text:p text:style-name="common-al">Kollum, de Warren 10, besluit lozen buiten inrichtingen voor het installeren van een gesloten bodemenergiesysteem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5457</text:span><text:line-break/><text:date style:data-style-name="dag" text:fixed="true" text:date-value="2021-10-19"/><text:line-break/><text:date style:data-style-name="jaar" text:fixed="true" text:date-value="2021-10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5457</text:span><text:date style:data-style-name="nicedate" text:fixed="true" text:date-value="2021-10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5457</text:span><text:date style:data-style-name="nicedate" text:fixed="true" text:date-value="2021-10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22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12794</meta:user-defined>
    <dc:language>nl</dc:language>
    <meta:user-defined meta:name="OVERHEIDop.locatietype/OVERHEIDop.gebiedsmarkering">Adres</meta:user-defined>
    <meta:user-defined meta:name="DC.title">MELDING GESLOTEN BODEMENERGIESYSTEMEN de Warren 10 te Kollum</meta:user-defined>
    <meta:user-defined meta:name="DCTERMS.W3CDTF/DCTERMS.available">2021-10-19</meta:user-defined>
    <meta:user-defined meta:name="DCTERMS.W3CDTF/OVERHEIDop.jaargang">2021</meta:user-defined>
    <meta:user-defined meta:name="OVERHEIDop.publicationIssue">365457</meta:user-defined>
    <meta:user-defined meta:name="OVERHEIDop.GmbID/DC.identifier">gmb-2021-365457</meta:user-defined>
    <meta:user-defined meta:name="OVERHEIDop.versieInformatie"/>
  </office:meta>
</office:document-meta>
</file>