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vastgesteld bestemmingsplan 'Blokstad 1, Appingedam'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raad heeft op 29 september 2021 het bestemmingsplan 'Blokstad 1, Appingedam' gewijzigd vastgesteld. Met het bestemmingsplan wordt de op het perceel aanwezige bedrijfswoning en bijbehorend erf planologisch afgescheiden van het bedrijf met bestemming 'Bedrijf 2' en de bestemming van de woning omgezet in een reguliere woonbestemming 'Wonen – E1'. Er heeft onlangs kadastrale inmeting plaatsgevonden van het af te scheiden perceel. Na de kadastrale inmeting stemt de begrenzing van de af te splitsen woning niet meer geheel overeen met de grenzen zoals opgenomen in het ontwerpbestemmingsplan. Deze wijziging is opgenomen in het bestemmingsplan en derhalve is het bestemmingsplan gewijzigd vastgesteld. </text:p>
            <text:p text:style-name="tussenkopcur">Ter inzage</text:p>
            <text:p text:style-name="al">Het bestemmingsplan ligt van 21 oktober tot en met 1 december 2021 ter inzage. Vanwege de blijvende aandacht voor beheersing van het coronavirus, geven wij de voorkeur aan digitale inzage. De stukken met betrekking tot het bestemmingsplan kunt u vinden via ruimtelijkeplannen.nl (het identificatienummer is NL.IMRO.1979.APP9902TLBlokstad1-VG01). De digitale stukken zijn juridisch bindend. Bij een verschil tussen de digitale en de papieren versie geldt het digitale stuk. Kijkt u toch liever de papieren versie in? Maak dan een afspraak bij het Klant Contact Centrum via eemsdelta.nl of via telefoonnummer 14 0596. </text:p>
            <text:p text:style-name="tussenkopcur">Beroep</text:p>
            <text:p text:style-name="al">Tijdens de bovengenoemde termijn kan tegen het besluit tot vaststelling beroep worden ingesteld. Het beroep kan worden gestuurd naar de Afdeling Bestuursrechtspraak van de Raad van State, Postbus 20019, 2500 EA Den Haag</text:p>
            <text:p text:style-name="tussenkopcur">Inwerkingtreding</text:p>
            <text:p text:style-name="al">Het raadsbesluit tot vaststelling van het bestemmingsplan treedt in werking met de ingang van de dag na die waarop de beroepstermijn afloopt. Een beroepsschrift heeft geen schorsende werking. Gelijktijdig met het indienen van een beroepsschrift kunt u binnen de beroepstermijn een verzoek om voorlopige voorziening indienen bij de Afdeling Bestuursrechtspraak van de Raad van State. Het raadsbesluit treedt niet in werking voordat op dat verzoek is beslist.</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3346</text:span><text:line-break/><text:date style:data-style-name="dag" text:fixed="true" text:date-value="2021-10-20"/><text:line-break/><text:date style:data-style-name="jaar" text:fixed="true" text:date-value="2021-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3346</text:span><text:date style:data-style-name="nicedate" text:fixed="true" text:date-value="2021-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3346</text:span><text:date style:data-style-name="nicedate" text:fixed="true" text:date-value="2021-10-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2/xml/MC-DRP-OverigeBvAS-Web-CB.xml</meta:user-defined>
    <meta:user-defined meta:name="OVERHEID.Gemeente/DC.creator">Eemsdelta</meta:user-defined>
    <meta:user-defined meta:name="OVERHEID.Informatietype/DC.type">officiële publicatie</meta:user-defined>
    <meta:user-defined meta:name="OVERHEIDop.Rubriek/DC.type">ander besluit van algemene strekking</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Gewijzigd vastgesteld bestemmingsplan 'Blokstad 1, Appingedam'</meta:user-defined>
    <meta:user-defined meta:name="DCTERMS.W3CDTF/DCTERMS.available">2021-10-20</meta:user-defined>
    <meta:user-defined meta:name="DCTERMS.W3CDTF/OVERHEIDop.jaargang">2021</meta:user-defined>
    <meta:user-defined meta:name="OVERHEIDop.publicationIssue">363346</meta:user-defined>
    <meta:user-defined meta:name="OVERHEIDop.GmbID/DC.identifier">gmb-2021-363346</meta:user-defined>
    <meta:user-defined meta:name="OVERHEIDop.versieInformatie"/>
  </office:meta>
</office:document-meta>
</file>