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Kalverstraat 2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, Kalverstraat 220, 25-10 t/m 4-11-21, Locatie: Kalverstraat 236</text:p>
            <text:p text:style-name="common-al">Looptijd :-- t/m 04-11-2021</text:p>
            <text:p text:style-name="common-al">Verzonden naar aanvrager op: 13-10-2021</text:p>
            <text:p text:style-name="common-al">Kenmerk gemeente: Z/21/19639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63928" xlink:type="simple">Stadsloket.centrum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099</text:span><text:line-break/><text:date style:data-style-name="dag" text:fixed="true" text:date-value="2021-10-18"/><text:line-break/><text:date style:data-style-name="jaar" text:fixed="true" text:date-value="2021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3099</text:span><text:date style:data-style-name="nicedate" text:fixed="true" text:date-value="2021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3099</text:span><text:date style:data-style-name="nicedate" text:fixed="true" text:date-value="2021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63928</meta:user-defined>
    <meta:user-defined meta:name="DCTERMS.abstract">Object, Kalverstraat 220, 25-10 t/m 4-11-21, Kalverstraat 236</meta:user-defined>
    <dc:language>nl</dc:language>
    <meta:user-defined meta:name="OVERHEIDop.locatietype/OVERHEIDop.gebiedsmarkering">Punt</meta:user-defined>
    <meta:user-defined meta:name="DC.title">Besluit apv vergunning Verleend Kalverstraat 236</meta:user-defined>
    <meta:user-defined meta:name="DCTERMS.W3CDTF/DCTERMS.available">2021-10-18</meta:user-defined>
    <meta:user-defined meta:name="DCTERMS.W3CDTF/OVERHEIDop.jaargang">2021</meta:user-defined>
    <meta:user-defined meta:name="OVERHEIDop.publicationIssue">363099</meta:user-defined>
    <meta:user-defined meta:name="OVERHEIDop.GmbID/DC.identifier">gmb-2021-363099</meta:user-defined>
    <meta:user-defined meta:name="OVERHEIDop.versieInformatie"/>
  </office:meta>
</office:document-meta>
</file>