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Van Ostadestraat   Dongen</text:p>
      <text:section text:name="regeling_id1-3-2" text:style-name="regeling">
        <text:section text:name="aanhef_id1-3-2-1" text:style-name="aanhef">
          <text:section text:name="afkondiging_id1-3-2-1-1" text:style-name="afkondiging">
            <text:p text:style-name="afkondiging_top"/>
            <text:p text:style-name="al">Zaaknummer:2021-014929</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worden ingericht;</text:p>
            <text:p text:style-name="common-al">het gebruik van elektrisch aangedreven vervoers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een aanvraag voor een publieke laadpaal is ingediend bij ParkNcharge door een bewoner in de buurt van de Van Ostadestraat 9; </text:p>
            <text:p text:style-name="common-al">met parkNcharge een overeenkomst publieke laadpalen is gesloten; </text:p>
            <text:p text:style-name="common-al">de voorgenomen locatie is beoordeeld door parkNcharge op basis van het oplaadpuntenbeleid;</text:p>
            <text:p text:style-name="common-al">een oplaadpunt voor elektrische vervoersmiddelen aan de Van Ostadenstraat 9 eenvoudig kan worden gerealiseerd;</text:p>
            <text:p text:style-name="common-al">het aantal oplaadpunten voor elektrische vervoersmiddelen in de gemeente Dongen de komende jaren zal worden uitgebreid;</text:p>
            <text:p text:style-name="common-al">een oplaadpunt voor elektrische vervoers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11 oktober 2021)</text:p>
            <text:p text:style-name="common-al">Conform bijgevoegd beeldmateriaal vier openbare parkeerplaatsen aan Van Ostadestraat 9 te reserveren voor vervoersmiddelen welke uitsluitend mogen worden gebruikt voor het daadwerkelijk en bij voortduring opladen van elektrische vervoersmiddelen. Op basis van de huidige behoefte wordt vooralsnog 1 parkeerplaats voorzien van het verkeersbord E4 voorzien van de onderborden met de tekst opladen elektrische voertuigen en een pijl in de richting van de bestemde locatie. Naar gelang de behoefte wordt op termijn de overige gereserveerde parkeerplaatsen geëffectueerd door het onderbord te voorzien van  pijlen verwijzende naar de bestemde parkeerplaatsen.</text:p>
            <text:p text:style-name="common-al"/>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8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1222</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22</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22</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Adres</meta:user-defined>
    <meta:user-defined meta:name="DC.title">VERKEERSBESLUIT Van Ostadestraat   Dongen</meta:user-defined>
    <meta:user-defined meta:name="DCTERMS.W3CDTF/DCTERMS.available">2021-10-21</meta:user-defined>
    <meta:user-defined meta:name="DCTERMS.W3CDTF/OVERHEIDop.jaargang">2021</meta:user-defined>
    <meta:user-defined meta:name="OVERHEIDop.publicationIssue">361222</meta:user-defined>
    <meta:user-defined meta:name="OVERHEIDop.GmbID/DC.identifier">gmb-2021-361222</meta:user-defined>
    <meta:user-defined meta:name="OVERHEIDop.versieInformatie"/>
  </office:meta>
</office:document-meta>
</file>