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BESTEMMING VAN EEN PAND (VAN KANTOOR NAAR WONING), CRACKSTRAAT 21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stemming van een pand (van kantoor naar woning) op het perceel Crackstraat 21 te Heerenveen  (27-09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57403</text:span><text:line-break/><text:date style:data-style-name="dag" text:fixed="true" text:date-value="2021-10-13"/><text:line-break/><text:date style:data-style-name="jaar" text:fixed="true" text:date-value="2021-10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57403</text:span><text:date style:data-style-name="nicedate" text:fixed="true" text:date-value="2021-10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57403</text:span><text:date style:data-style-name="nicedate" text:fixed="true" text:date-value="2021-10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-453</meta:user-defined>
    <dc:language>nl</dc:language>
    <meta:user-defined meta:name="OVERHEIDop.locatietype/OVERHEIDop.gebiedsmarkering">Adres</meta:user-defined>
    <meta:user-defined meta:name="DC.title">AANVRAAG OMGEVINGSVERGUNNING, VERANDEREN VAN EEN BESTEMMING VAN EEN PAND (VAN KANTOOR NAAR WONING), CRACKSTRAAT 21 HEERENVEEN.</meta:user-defined>
    <meta:user-defined meta:name="DCTERMS.W3CDTF/DCTERMS.available">2021-10-13</meta:user-defined>
    <meta:user-defined meta:name="DCTERMS.W3CDTF/OVERHEIDop.jaargang">2021</meta:user-defined>
    <meta:user-defined meta:name="OVERHEIDop.publicationIssue">357403</meta:user-defined>
    <meta:user-defined meta:name="OVERHEIDop.GmbID/DC.identifier">gmb-2021-357403</meta:user-defined>
    <meta:user-defined meta:name="OVERHEIDop.versieInformatie"/>
  </office:meta>
</office:document-meta>
</file>