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intern verbouwen van twee woningen, Réaumurlaan 23 en 25 te Utrecht,  HZ_WABO-20-434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éaumurlaan 23 en 25 te Utrecht</text:p>
            <text:p text:style-name="common-al">HZ_WABO-20-43479</text:p>
            <text:p text:style-name="common-al">Toelichting: het intern verbouwen van twee woningen</text:p>
            <text:p text:style-name="common-al">Datum besluit: 2 februari 2021</text:p>
            <text:p text:style-name="common-al">Startdatum bezwaartermijn: 4 februari 2021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597</text:span><text:line-break/><text:date style:data-style-name="dag" text:fixed="true" text:date-value="2021-02-05"/><text:line-break/><text:date style:data-style-name="jaar" text:fixed="true" text:date-value="2021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597</text:span><text:date style:data-style-name="nicedate" text:fixed="true" text:date-value="2021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597</text:span><text:date style:data-style-name="nicedate" text:fixed="true" text:date-value="2021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4279.07 457854.19</meta:user-defined>
    <meta:user-defined meta:name="DC.title">Afgehandelde omgevingsvergunning, het intern verbouwen van twee woningen, Réaumurlaan 23 en 25 te Utrecht,  HZ_WABO-20-43479</meta:user-defined>
    <meta:user-defined meta:name="OVERHEID.PostcodeHuisnummer/OVERHEIDop.postcodeHuisnummer">3553HN 23</meta:user-defined>
    <meta:user-defined meta:name="OVERHEIDop.straatnaam">Réaumurlaan</meta:user-defined>
    <meta:user-defined meta:name="OVERHEIDop.woonplaats">Utrecht</meta:user-defined>
    <meta:user-defined meta:name="DCTERMS.W3CDTF/DCTERMS.available">2021-02-05</meta:user-defined>
    <meta:user-defined meta:name="OVERHEIDop.externeBijlage">Publiceerbaar-A|exb-2021-6925</meta:user-defined>
    <meta:user-defined meta:name="OVERHEIDop.externeBijlage">Besluit omgevingsvergunning publiceerbaar|exb-2021-6926</meta:user-defined>
    <meta:user-defined meta:name="DCTERMS.W3CDTF/OVERHEIDop.jaargang">2021</meta:user-defined>
    <meta:user-defined meta:name="OVERHEIDop.publicationIssue">35597</meta:user-defined>
    <meta:user-defined meta:name="OVERHEIDop.GmbID/DC.identifier">gmb-2021-35597</meta:user-defined>
    <meta:user-defined meta:name="OVERHEIDop.versieInformatie"/>
  </office:meta>
</office:document-meta>
</file>