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VERANDEREN VAN 4 WONINGEN (ISOLATIE DAK)EN HET PLAATSEN VAN 2 DAKKAPELLEN, MELKERSPAED 1, 3, 5 EN 7 AKKRU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veranderen van 4 woningen (isolatie dak) en het plaatsen van 2 dakkapellen op het perceel Melkerspaed 1, 3, 5 en 7 te Akkrum (08 oktober 2021)</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54763</text:span><text:line-break/><text:date style:data-style-name="dag" text:fixed="true" text:date-value="2021-10-12"/><text:line-break/><text:date style:data-style-name="jaar" text:fixed="true" text:date-value="2021-10-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54763</text:span><text:date style:data-style-name="nicedate" text:fixed="true" text:date-value="2021-10-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54763</text:span><text:date style:data-style-name="nicedate" text:fixed="true" text:date-value="2021-10-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16/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DC.title">VERLENING OMGEVINGSVERGUNNING, VERANDEREN VAN 4 WONINGEN (ISOLATIE DAK)EN HET PLAATSEN VAN 2 DAKKAPELLEN, MELKERSPAED 1, 3, 5 EN 7 AKKRUM</meta:user-defined>
    <meta:user-defined meta:name="DCTERMS.W3CDTF/DCTERMS.available">2021-10-12</meta:user-defined>
    <meta:user-defined meta:name="DCTERMS.W3CDTF/OVERHEIDop.jaargang">2021</meta:user-defined>
    <meta:user-defined meta:name="OVERHEIDop.publicationIssue">354763</meta:user-defined>
    <meta:user-defined meta:name="OVERHEIDop.GmbID/DC.identifier">gmb-2021-354763</meta:user-defined>
    <meta:user-defined meta:name="OVERHEIDop.versieInformatie"/>
  </office:meta>
</office:document-meta>
</file>