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temmingsplan Esrand gewijzigd vastgestel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gemeenteraad heeft op 14 september 2021 het bestemmingsplan Esrand gewijzigd vastgesteld. In het gebied de Esrand, aan de zuidzijde van het dorp Wierden, wordt de bouw van een sportaccommodatie, nieuwbouw van de school De Passie en de bouw van overige (maatschappelijke) voorzieningen beoogd. </text:p>
            <text:p text:style-name="common-al">Ten opzichte van het ontwerpbestemmingsplan is in enkele delen van het gebied de bestemming ‘Maatschappelijk- Uit te werken’ gewijzigd in de bestemming ‘Groen’. Ook is in de regels vastgelegd dat er voor een gedeelte van het gebied een inrichtingsplan moet worden opgesteld. Daarnaast is in de regels van de bestemming ‘Maatschappelijk- Uit te werken’ opgenomen dat binnen deze bestemming ook kantoren zijn toegestaan.</text:p>
            <text:p text:style-name="common-al"/>
            <text:p text:style-name="common-al">Beeldkwaliteitsplan</text:p>
            <text:p text:style-name="common-al">Naast het bestemmingsplan heeft de gemeenteraad ook het bijbehorende beeldkwaliteitsplan ‘Esrandpark’ vastgesteld. Het beeldkwaliteitsplan is opgesteld voor het uiterlijk van de gebouwen en de toekomstige inrichting van het gebied. In het beeldkwaliteitsplan zijn zowel de stedenbouwkundige kaders als de beeldkwaliteitskaders opgenomen. In het beeldkwaliteitsplan is ervoor gekozen om het gebied in te richten als een park waarin gebouwen zijn gesitueerd; vandaar de naam ‘Esrandpark’.</text:p>
            <text:p text:style-name="common-al"/>
            <text:p text:style-name="common-al">Inzage </text:p>
            <text:p text:style-name="common-al">Het bestemmingsplan en het beeldkwaliteitsplan staan vanaf 13 oktober 2021 op http://www.ruimtelijkeplannen.nl/?planidn=NL.IMRO.0189.BP2021000001-VA01. Daarnaast liggen het bestemmingsplan en het beeldkwaliteitsplan vanaf 13 oktober 2021 gedurende zes weken ter inzage bij het loket Bouwen en wonen in het gemeentehuis. Op de dag nadat deze periode is afgelopen, treedt het besluit in werking. </text:p>
            <text:p text:style-name="common-al"/>
            <text:p text:style-name="common-al">Beroepschrift indienen </text:p>
            <text:p text:style-name="common-al">Het kan zijn dat u het niet eens bent met het besluit van de gemeenteraad. Dit kunt u (als belanghebbende) aangeven bij de rechtbank: binnen zes weken nadat dit besluit bekendgemaakt is. Dit heet ‘beroep aantekenen’.</text:p>
            <text:p text:style-name="common-al">Wilt u een beroepschrift indienen? Stuur dan een brief naar de Afdeling bestuursrechtspraak van de Raad van State, postbus 200019, 2500 EA Den Haag. Die brief is uw beroepschrift. In het beroepschrift moeten in ieder geval uw naam en adres staan, de dagtekening en een omschrijving van het besluit waartegen het beroep is gericht. In het beroepschrift schrijft u verder waarom u in beroep gaat (de gronden van het beroep). Tot slot moet u het beroepschrift ondertekenen en een kopie van het besluit meesturen.</text:p>
            <text:p text:style-name="common-al"/>
            <text:p text:style-name="common-al">Voorlopige voorziening </text:p>
            <text:p text:style-name="common-al">Als u een beroepschrift indient, kunt u tegelijkertijd ook aan de voorzitter van de afdeling bestuursrechtspraak van de Raad van State vragen een voorlopige voorziening te treffen. Het besluit treedt dan niet in werking voordat op dat verzoek is beslist. Een verzoek om een voorlopige voorziening moet dezelfde gegevens bevatten als het beroepschrift. Ook als u een verzoek om een voorlopige voorziening indient, moet u griffierecht betalen.</text:p>
            <text:p text:style-name="common-al">Kosten </text:p>
            <text:p text:style-name="common-al">In beroep gaan en indienen van een voorlopige voorziening kost geld. Over de hoogte van deze kosten (ook wel griffierecht) kunt u contact opnemen met de Raad van State (tel. 070-4264251)</text:p>
            <text:p text:style-name="last-al"/>
            <text:p text:style-name="tekst_bottom"/>
          </text:section>
        </text:section>
        <text:section text:name="zakelijke-mededeling-sluiting_id1-3-2-2" text:style-name="zakelijke-mededeling-sluiting">
          <text:section text:name="ondertekening_id1-3-2-2-1">
            <text:p><text:span text:style-name="functie">Meer weten? </text:span></text:p>
            <text:p><text:span text:style-name="functie">Een folder over de beroepsprocedure kunt u aanvragen bij Informatie Rijksoverheid (tel. 1400, internet: www.rijksoverheid.nl). Informatie vindt u ook op de internetsite van de Raad van State: www.raadvanstate.nl. Als u vragen heeft over het bestemmingsplan en/of beeldkwaliteitsplan dan kunt u terecht bij het loket Bouwen en wonen in het gemeentehuis (tel. 0546-580 838 of e-mail bouwenenwonen@wierden.nl).</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50146</text:span><text:line-break/><text:date style:data-style-name="dag" text:fixed="true" text:date-value="2021-10-12"/><text:line-break/><text:date style:data-style-name="jaar" text:fixed="true" text:date-value="2021-10-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50146</text:span><text:date style:data-style-name="nicedate" text:fixed="true" text:date-value="2021-10-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50146</text:span><text:date style:data-style-name="nicedate" text:fixed="true" text:date-value="2021-10-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3/xml/MC-DRP-PlanRuimtelijk-Web-ZM.xml</meta:user-defined>
    <meta:user-defined meta:name="OVERHEID.Gemeente/DC.creator">Wierden</meta:user-defined>
    <meta:user-defined meta:name="OVERHEID.Informatietype/DC.type">officiële publicatie</meta:user-defined>
    <meta:user-defined meta:name="OVERHEIDop.Rubriek/DC.type">ruimtelijk plan of omgevingsdocument</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imtelijkplan/OVERHEIDop.bekendmakingBetreffendePlan">NL.IMRO.0189.BP2021000001-VA01</meta:user-defined>
    <meta:user-defined meta:name="OVERHEIDop.Plansoort/OVERHEIDop.plansoort">bestemmings- of omgevingsplan</meta:user-defined>
    <dc:language>nl</dc:language>
    <meta:user-defined meta:name="OVERHEIDop.locatietype/OVERHEIDop.gebiedsmarkering">Punt</meta:user-defined>
    <meta:user-defined meta:name="DC.title">Bestemmingsplan Esrand gewijzigd vastgesteld.</meta:user-defined>
    <meta:user-defined meta:name="DCTERMS.W3CDTF/DCTERMS.available">2021-10-12</meta:user-defined>
    <meta:user-defined meta:name="DCTERMS.W3CDTF/OVERHEIDop.jaargang">2021</meta:user-defined>
    <meta:user-defined meta:name="OVERHEIDop.publicationIssue">350146</meta:user-defined>
    <meta:user-defined meta:name="OVERHEIDop.GmbID/DC.identifier">gmb-2021-350146</meta:user-defined>
    <meta:user-defined meta:name="OVERHEIDop.versieInformatie"/>
  </office:meta>
</office:document-meta>
</file>