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sloopmel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densedreef 5, 5374 RL Schaijk; het gedeeltelijk slopen van een zorgcentrum (melding ontvangen op 28 september 2021)</text:p>
            <text:p text:style-name="common-al">Burgemeester Hoefnagelstraat 14, 5374 GZ Schaijk; het slopen van een winkelpand (melding ontvangen op 30 september 2021)</text:p>
            <text:p text:style-name="common-al">Heijtmorgen 53, 5375 AM Reek; het uitvoeren van sloopwerkzaamheden in verband met het saneren van het dak van een aanbouw (melding ontvangen op 1 oktober 2021)</text:p>
            <text:p text:style-name="common-al">
            <text:span text:style-name="nadrukcur">In dit stadium van de procedure (ontvangen meldingen) kunt u geen bezwaar-/beroepschrift indienen. Bovengenoemde meldingen zijn op verzoek wel in te zien bij de afdeling Ruimte.</text:span>
          </text:p>
            <text:p text:style-name="last-al">
            <text:span text:style-name="nadrukcur">U kunt hiervoor telefonisch contact opnemen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deze">Het gemeentebestuur van Landerd. 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349862</text:span><text:line-break/><text:date style:data-style-name="dag" text:fixed="true" text:date-value="2021-10-08"/><text:line-break/><text:date style:data-style-name="jaar" text:fixed="true" text:date-value="2021-10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862</text:span><text:date style:data-style-name="nicedate" text:fixed="true" text:date-value="2021-10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862</text:span><text:date style:data-style-name="nicedate" text:fixed="true" text:date-value="2021-10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Ontvangen sloopmeldingen</meta:user-defined>
    <meta:user-defined meta:name="DCTERMS.W3CDTF/DCTERMS.available">2021-10-08</meta:user-defined>
    <meta:user-defined meta:name="DCTERMS.W3CDTF/OVERHEIDop.jaargang">2021</meta:user-defined>
    <meta:user-defined meta:name="OVERHEIDop.publicationIssue">349862</meta:user-defined>
    <meta:user-defined meta:name="OVERHEIDop.GmbID/DC.identifier">gmb-2021-349862</meta:user-defined>
    <meta:user-defined meta:name="OVERHEIDop.versieInformatie"/>
  </office:meta>
</office:document-meta>
</file>