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erwert, op het Vrijh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</text:span>
          </text:p>
            <text:p text:style-name="common-al">Ferwert, op het Vrijhof, het organiseren van de Sinterklaasintocht op 13 november 2021 (aanvraag is ontvangen op 3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6223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6223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6223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2799</meta:user-defined>
    <dc:language>nl</dc:language>
    <meta:user-defined meta:name="OVERHEIDop.locatietype/OVERHEIDop.gebiedsmarkering">Weg</meta:user-defined>
    <meta:user-defined meta:name="DC.title">Aanvraag Evenementenvergunning Ferwert, op het Vrijhof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6223</meta:user-defined>
    <meta:user-defined meta:name="OVERHEIDop.GmbID/DC.identifier">gmb-2021-346223</meta:user-defined>
    <meta:user-defined meta:name="OVERHEIDop.versieInformatie"/>
  </office:meta>
</office:document-meta>
</file>