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1-1-1">
      <style:table-column-properties/>
    </style:style>
    <style:style style:family="table-column" style:parent-style-name="colspec" style:name="id1-3-2-1-1-8-1-1-1-1-2">
      <style:table-column-properties/>
    </style:style>
    <style:style style:family="table-column" style:parent-style-name="colspec" style:name="id1-3-2-1-1-8-1-1-1-1-3">
      <style:table-column-properties/>
    </style:style>
  </office:automatic-styles>
  <office:body>
    <office:text>
      <text:p text:style-name="new_page_staatscourant"/>
      <text:p text:style-name="single-kop-titel">Retificatie:</text:p>
      <text:section text:name="regeling_id1-3-2" text:style-name="regeling">
        <text:section text:name="aanhef_id1-3-2-1" text:style-name="aanhef">
          <text:section text:name="preambule_id1-3-2-1-1" text:style-name="preambule">
            <text:p text:style-name="al">Op 4 augustus jl. is er gepubliceerd over het “besluit hogere grenswaarden geluid Hondsdraf 51”. Ten onrechte was in dit bericht sprake van een genomen besluit. Er was echter sprake van een ontwerp besluit. Daarom wordt deze bekendmaking opnieuw gepubliceerd.</text:p>
            <text:p text:style-name="al"/>
            <text:p text:style-name="al">Ontwerp besluit hogere grenswaarden geluid “Hondsdraf 51”. </text:p>
            <text:p text:style-name="al"/>
            <text:p text:style-name="al">Burgemeester en wethouders van Lelystad maken bekend dat zij voornemens zijn hogere grenswaarden op grond van artikel 83 van de Wet geluidhinder vast te stellen. De vastgestelde hogere grenswaarden gelden voor nieuw te bouwen bedrijfswoning naast Hondsdraf 51.</text:p>
            <text:p text:style-name="al"/>
            <text:p text:style-name="al">De hogere grenswaarden worden vastgesteld op:</text:p>
            <text:p text:style-name="al">
            <text:span text:style-name="nadrukvet">
              <text:note text:id="noot_id1-3-2-1-1-8-1-1" text:note-class="footnote"><text:note-citation text:label="*">*</text:note-citation><text:note-body><text:section text:name="table_id1-3-2-1-1-8-1-1-1" text:style-name="table"><text:p text:style-name="table_top"/>
                  <table:table table:style-name="tgroup">
                    <table:table-column table:style-name="id1-3-2-1-1-8-1-1-1-1-1"/>
                    <table:table-column table:style-name="id1-3-2-1-1-8-1-1-1-1-2"/>
                    <table:table-column table:style-name="id1-3-2-1-1-8-1-1-1-1-3"/>
                    
                      <table:table-row table:style-name="row">
                        <table:table-cell table:style-name="entry" table:number-rows-spanned="1" table:number-columns-spanned="1">
                          <text:p text:style-name="table_al">
                            <text:span text:style-name="nadrukvet">Gebouw</text:span>
                          </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Rijksweg A-6</text:span>
                          </text:p>
                        </table:table-cell>
                      </table:table-row>
                      <table:table-row table:style-name="row">
                        <table:table-cell table:style-name="entry" table:number-rows-spanned="1" table:number-columns-spanned="1">
                          <text:p text:style-name="table_al">Nieuw te bouwen bedrijfswoning naast zorgboerderij Hondsdraf 51 Lelystad</text:p>
                        </table:table-cell>
                        <table:table-cell table:style-name="entry" table:number-rows-spanned="1" table:number-columns-spanned="1">
                          <text:p text:style-name="table_al"/>
                        </table:table-cell>
                        <table:table-cell table:style-name="entry" table:number-rows-spanned="1" table:number-columns-spanned="1">
                          <text:p text:style-name="table_al">53 dB</text:p>
                        </table:table-cell>
                      </table:table-row>
                    
                  </table:table>
                <text:p text:style-name="table_bottom"/></text:section></text:note-body></text:note>
            </text:span>
          </text:p>
            <text:p text:style-name="al"/>
            <text:p text:style-name="al">Het ontwerp van dit besluit ligt op grond van artikel 110c van de Wet geluidhinder en afdeling 3.4 van de Algemene wet bestuursrecht vanaf woensdag 6 oktober 2021 gedurende zes weken voor een ieder ter inzage bij de informatiebalie in de hal van het stadhuis aan het Stadhuisplein 2 te Lelystad. Binnen deze periode bestaat de gelegenheid de stukken in te zien en schriftelijk opmerkingen te maken en in te dienen bij het College van Gemeente Lelystad. Dat kunt u doen door een brief of een email te sturen naar Gemeente Lelystad, Postbus 91, 8200 AB Lelystad. Uw email stuurt u naar gemeente@lelystad.nl.</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46100</text:span><text:line-break/><text:date style:data-style-name="dag" text:fixed="true" text:date-value="2021-10-06"/><text:line-break/><text:date style:data-style-name="jaar" text:fixed="true" text:date-value="2021-10-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6100</text:span><text:date style:data-style-name="nicedate" text:fixed="true" text:date-value="2021-10-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6100</text:span><text:date style:data-style-name="nicedate" text:fixed="true" text:date-value="2021-10-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1/xml/MC-DRP-OverigeBvAS-Web-CB.xml</meta:user-defined>
    <meta:user-defined meta:name="OVERHEID.Gemeente/DC.creator">Lelystad</meta:user-defined>
    <meta:user-defined meta:name="OVERHEID.Informatietype/DC.type">officiële publicatie</meta:user-defined>
    <meta:user-defined meta:name="OVERHEIDop.Rubriek/DC.type">ander besluit van algemene strekking</meta:user-defined>
    <meta:user-defined meta:name="OVERHEID.Gemeente/DCTERMS.publisher">Lelystad</meta:user-defined>
    <meta:user-defined meta:name="OVERHEID.Gemeente/OVERHEID.authority">Lelystad</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Woonplaats</meta:user-defined>
    <meta:user-defined meta:name="DC.title">Retificatie:</meta:user-defined>
    <meta:user-defined meta:name="DCTERMS.W3CDTF/DCTERMS.available">2021-10-06</meta:user-defined>
    <meta:user-defined meta:name="DCTERMS.W3CDTF/OVERHEIDop.jaargang">2021</meta:user-defined>
    <meta:user-defined meta:name="OVERHEIDop.publicationIssue">346100</meta:user-defined>
    <meta:user-defined meta:name="OVERHEIDop.GmbID/DC.identifier">gmb-2021-346100</meta:user-defined>
    <meta:user-defined meta:name="OVERHEIDop.versieInformatie"/>
  </office:meta>
</office:document-meta>
</file>