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Offenbachstraat   Dongen</text:p>
      <text:section text:name="regeling_id1-3-2" text:style-name="regeling">
        <text:section text:name="aanhef_id1-3-2-1" text:style-name="aanhef">
          <text:section text:name="afkondiging_id1-3-2-1-1" text:style-name="afkondiging">
            <text:p text:style-name="afkondiging_top"/>
            <text:p text:style-name="al">Zaaknummer:2021-014596</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proactief worden ingericht om elektrisch vervoer te stimuleren;</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het aantal oplaadpunten voor elektrische vervoermiddelen in de gemeente Dongen de komende jaren zal worden uitgebreid;</text:p>
            <text:p text:style-name="common-al">alle locaties zijn gekozen op basis van vooraf bekeken kenmerken, zoals verwachting gebruik elektrische vervoersmiddelen, wel of geen eigen opritten, goede spreiding van geplaatste palen;</text:p>
            <text:p text:style-name="common-al">o.b.v. data door het gespecialiseerd bedrijf, Parkncharge, de locatie Offenbachstraat 2 is bepaald voor het aanleggen van 2 oplaadpalen waar 4 parkeerplaatsen aangrenzen;</text:p>
            <text:p text:style-name="common-al">met Parkncharge een overeenkomst voor publieke laadpalen is gesloten; </text:p>
            <text:p text:style-name="common-al">de voorgenomen locatie beoordeeld is door Parkncharge op basis van het oplaadpuntenbeleid;</text:p>
            <text:p text:style-name="common-al">een oplaadpunt voor elektrische vervoermiddelen aan Offenbachstraat 2 eenvoudig kan worden gerealiseerd;</text:p>
            <text:p text:style-name="common-al">een oplaadpunt voor elektrische vervoer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29 september 2021)</text:p>
            <text:p text:style-name="common-al">Conform bijgevoegd beeldmateriaal twee openbare laadpalen te plaatsen waarbij 4parkeerplaatsen aan Offenbachstraat 2 te reserveren voor elektrische vervoersmiddelen welke uitsluitend mogen worden gebruikt voor het daadwerkelijk en bij voortduring opladen van elektrische vervoersmiddelen. </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16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4924</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24</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24</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Punt</meta:user-defined>
    <meta:user-defined meta:name="DC.title">VERKEERSBESLUIT Offenbachstraat   Dongen</meta:user-defined>
    <meta:user-defined meta:name="DCTERMS.W3CDTF/DCTERMS.available">2021-10-07</meta:user-defined>
    <meta:user-defined meta:name="DCTERMS.W3CDTF/OVERHEIDop.jaargang">2021</meta:user-defined>
    <meta:user-defined meta:name="OVERHEIDop.publicationIssue">344924</meta:user-defined>
    <meta:user-defined meta:name="OVERHEIDop.GmbID/DC.identifier">gmb-2021-344924</meta:user-defined>
    <meta:user-defined meta:name="OVERHEIDop.versieInformatie"/>
  </office:meta>
</office:document-meta>
</file>