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IJdoornlaan 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11-pv-object- IJdoornlaan 261, 9-10-2021, 12:00 t/m 21:00.(vaccinatie unit GGD) aanvraag is niet optijd ingediend., Locatie: IJdoornlaan 26</text:p>
            <text:p text:style-name="common-al">Looptijd :-- t/m 09-10-2021</text:p>
            <text:p text:style-name="common-al">Verzonden naar aanvrager op: 27-09-2021</text:p>
            <text:p text:style-name="common-al">Kenmerk gemeente: Z/21/1963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<text:a xlink:href="mailto:Stadsloket.noord.vergunningen.dvl@amsterdam.nl?Subject=Dossier Z/21/1963201" xlink:type="simple">Stadsloket.noord.vergunningen.dvl@amsterdam.nl</text:a>--&gt;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1038</text:span><text:line-break/><text:date style:data-style-name="dag" text:fixed="true" text:date-value="2021-10-01"/><text:line-break/><text:date style:data-style-name="jaar" text:fixed="true" text:date-value="2021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038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038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63201</meta:user-defined>
    <meta:user-defined meta:name="DCTERMS.abstract">TVM, 11-pv-object- IJdoornlaan 261, 9-10-2021, 12:00 t/m 21:00.(vaccinatie unit GGD) aanvraag is niet optijd ingediend., </meta:user-defined>
    <dc:language>nl</dc:language>
    <meta:user-defined meta:name="OVERHEIDop.locatietype/OVERHEIDop.gebiedsmarkering">Adres</meta:user-defined>
    <meta:user-defined meta:name="DC.title">Besluit apv vergunning Verleend IJdoornlaan 26</meta:user-defined>
    <meta:user-defined meta:name="DCTERMS.W3CDTF/DCTERMS.available">2021-10-01</meta:user-defined>
    <meta:user-defined meta:name="DCTERMS.W3CDTF/OVERHEIDop.jaargang">2021</meta:user-defined>
    <meta:user-defined meta:name="OVERHEIDop.publicationIssue">341038</meta:user-defined>
    <meta:user-defined meta:name="OVERHEIDop.GmbID/DC.identifier">gmb-2021-341038</meta:user-defined>
    <meta:user-defined meta:name="OVERHEIDop.versieInformatie"/>
  </office:meta>
</office:document-meta>
</file>