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ZAKELIJKE BESCHRIJVING</text:p>
      <text:section text:name="zakelijke-mededeling_id1-3-2" text:style-name="zakelijke-mededeling">
        <text:section text:name="zakelijke-mededeling-tekst_id1-3-2-1" text:style-name="zakelijke-mededeling-tekst">
          <text:section text:name="tekst_id1-3-2-1-1" text:style-name="tekst">
            <text:p text:style-name="common-al">Zakelijke omschrijving van de “Anterieure overeenkomst Bijsterbosweg 3 te Epe”, ex. artikel 6.24 Wro, ten behoeve van de herontwikkeling van de locatie Bijsterbosweg 3 te Epe (voormalig agrarisch bedrijf) naar wonen.</text:p>
            <text:p text:style-name="tussenkopcur"/>
            <text:p text:style-name="common-al">Inhoud</text:p>
            <text:p text:style-name="common-al">De gemeente Epe heeft ten behoeve van het project aan de Bijsterbosweg 3 te Epe met de initiatiefnemer een anterieure overeenkomst getekend, als bedoeld in artikel 6.24 Wet ruimtelijke ordening. In de overeenkomst zijn de voorwaarden geregeld waaronder de gemeente Epe bereid is mee te werken aan een bestemmingsplanwijziging om de ontwikkeling mogelijk te maken. Het beoogde project voorziet in de functieverandering van een voormalige (agrarisch) bedrijf aan de Bijsterbosweg 3 naar de bestemming Wonen. Het verzoek betreft het voornemen om de twee aanwezige voormalige varkensschuren en een bijgebouw te slopen en hiervoor in de plaats twee nieuwe woningen te realiseren. Deze woningen zullen landschappelijk worden ingepast.</text:p>
            <text:p text:style-name="common-al">De gemeente heeft geen ruimtelijke bezwaren tegen de realisering van het plan. Op grond van de Wet ruimtelijke ordening dient de gemeente de kosten die zij moet maken in het kader van haar publiekrechtelijke taak te verhalen op de initiatiefnemer. De getekende overeenkomst voorziet hierin. Tevens is in de overeenkomst opgenomen dat de initiatiefnemer verantwoordelijk is voor het uitvoeren en aanleveren van het bestemmingsplan en de benodigde onderzoeken in het kader van de ruimtelijke procedure.</text:p>
            <text:p text:style-name="last-al">Epe, 1 oktober 20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40286</text:span><text:line-break/><text:date style:data-style-name="dag" text:fixed="true" text:date-value="2021-10-01"/><text:line-break/><text:date style:data-style-name="jaar" text:fixed="true" text:date-value="2021-10-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40286</text:span><text:date style:data-style-name="nicedate" text:fixed="true" text:date-value="2021-10-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40286</text:span><text:date style:data-style-name="nicedate" text:fixed="true" text:date-value="2021-10-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1.21/xml/MC-DRP-Melding-Web-ZM.xml</meta:user-defined>
    <meta:user-defined meta:name="OVERHEID.Gemeente/DC.creator">Epe</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Adres</meta:user-defined>
    <meta:user-defined meta:name="DC.title">ZAKELIJKE BESCHRIJVING</meta:user-defined>
    <meta:user-defined meta:name="DCTERMS.W3CDTF/DCTERMS.available">2021-10-01</meta:user-defined>
    <meta:user-defined meta:name="DCTERMS.W3CDTF/OVERHEIDop.jaargang">2021</meta:user-defined>
    <meta:user-defined meta:name="OVERHEIDop.publicationIssue">340286</meta:user-defined>
    <meta:user-defined meta:name="OVERHEIDop.GmbID/DC.identifier">gmb-2021-340286</meta:user-defined>
    <meta:user-defined meta:name="OVERHEIDop.versieInformatie"/>
  </office:meta>
</office:document-meta>
</file>