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INKEL EN WONING IN EEN KANTOOR, 2 WONINGEN EN EEN BED AND BREAKFAST (STRIJDIG GEBRUIK) ANDRINGASTRJITTE 28 TE ALDEBOAR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inkel en woning in een kantoor, 2 woningen en een bed and breakfast (strijdig gebruik) op het perceel Andringastrjitte 28 te Aldeboarn  (28-09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9279</text:span><text:line-break/><text:date style:data-style-name="dag" text:fixed="true" text:date-value="2021-09-30"/><text:line-break/><text:date style:data-style-name="jaar" text:fixed="true" text:date-value="2021-09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9279</text:span><text:date style:data-style-name="nicedate" text:fixed="true" text:date-value="2021-09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9279</text:span><text:date style:data-style-name="nicedate" text:fixed="true" text:date-value="2021-09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-014</meta:user-defined>
    <dc:language>nl</dc:language>
    <meta:user-defined meta:name="OVERHEIDop.locatietype/OVERHEIDop.gebiedsmarkering">Adres</meta:user-defined>
    <meta:user-defined meta:name="DC.title">AANVRAAG OMGEVINGSVERGUNNING, VERANDEREN VAN EEN WINKEL EN WONING IN EEN KANTOOR, 2 WONINGEN EN EEN BED AND BREAKFAST (STRIJDIG GEBRUIK) ANDRINGASTRJITTE 28 TE ALDEBOARN.</meta:user-defined>
    <meta:user-defined meta:name="DCTERMS.W3CDTF/DCTERMS.available">2021-09-30</meta:user-defined>
    <meta:user-defined meta:name="DCTERMS.W3CDTF/OVERHEIDop.jaargang">2021</meta:user-defined>
    <meta:user-defined meta:name="OVERHEIDop.publicationIssue">339279</meta:user-defined>
    <meta:user-defined meta:name="OVERHEIDop.GmbID/DC.identifier">gmb-2021-339279</meta:user-defined>
    <meta:user-defined meta:name="OVERHEIDop.versieInformatie"/>
  </office:meta>
</office:document-meta>
</file>