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AANVRAAG OMGEVINGSVERGUNNING, VERANDEREN VAN 22 WONINGEN (RENOVATIE), LJOUWERTERDYK 6 TOT EN MET 48 (EVEN) AKKR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veranderen van 22 woningen (renovatie)  op het perceel Ljouwerterdyk 6 tot en met 48 (even) te Akkrum  (indieningsdatum 28-07-2021).</text:p>
            <text:p text:style-name="common-al"/>
            <text:p text:style-name="common-al">De beslistermijn wordt met 6 weken verlengd. Tegen het verlengen van de beslistermijn staat geen bezwaar open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337964</text:span><text:line-break/><text:date style:data-style-name="dag" text:fixed="true" text:date-value="2021-09-30"/><text:line-break/><text:date style:data-style-name="jaar" text:fixed="true" text:date-value="2021-09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37964</text:span><text:date style:data-style-name="nicedate" text:fixed="true" text:date-value="2021-09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37964</text:span><text:date style:data-style-name="nicedate" text:fixed="true" text:date-value="2021-09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17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OVERHEIDop.locatietype/OVERHEIDop.gebiedsmarkering">Adres</meta:user-defined>
    <meta:user-defined meta:name="DC.title">VERLENGING BESLISTERMIJN AANVRAAG OMGEVINGSVERGUNNING, VERANDEREN VAN 22 WONINGEN (RENOVATIE), LJOUWERTERDYK 6 TOT EN MET 48 (EVEN) AKKRUM</meta:user-defined>
    <meta:user-defined meta:name="DCTERMS.W3CDTF/DCTERMS.available">2021-09-30</meta:user-defined>
    <meta:user-defined meta:name="DCTERMS.W3CDTF/OVERHEIDop.jaargang">2021</meta:user-defined>
    <meta:user-defined meta:name="OVERHEIDop.publicationIssue">337964</meta:user-defined>
    <meta:user-defined meta:name="OVERHEIDop.GmbID/DC.identifier">gmb-2021-337964</meta:user-defined>
    <meta:user-defined meta:name="OVERHEIDop.versieInformatie"/>
  </office:meta>
</office:document-meta>
</file>