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nieuwen van een kozijn en het aanbrengen van reclame, Weerdsingel W.Z. 8 te Utrecht,  HZ_WABO-21-27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dsingel W.Z. 8 te Utrecht</text:p>
            <text:p text:style-name="common-al">HZ_WABO-21-27182</text:p>
            <text:p text:style-name="common-al">Toelichting: het vernieuwen van een kozijn en het aanbrengen van reclame</text:p>
            <text:p text:style-name="common-al">Datum besluit: 24 september 2021</text:p>
            <text:p text:style-name="common-al">Startdatum bezwaartermijn: 25 september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6511</text:span><text:line-break/><text:date style:data-style-name="dag" text:fixed="true" text:date-value="2021-09-29"/><text:line-break/><text:date style:data-style-name="jaar" text:fixed="true" text:date-value="2021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6511</text:span><text:date style:data-style-name="nicedate" text:fixed="true" text:date-value="2021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6511</text:span><text:date style:data-style-name="nicedate" text:fixed="true" text:date-value="2021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fgehandelde omgevingsvergunning, het vernieuwen van een kozijn en het aanbrengen van reclame, Weerdsingel W.Z. 8 te Utrecht,  HZ_WABO-21-27182</meta:user-defined>
    <meta:user-defined meta:name="DCTERMS.W3CDTF/DCTERMS.available">2021-09-29</meta:user-defined>
    <meta:user-defined meta:name="DCTERMS.W3CDTF/OVERHEIDop.jaargang">2021</meta:user-defined>
    <meta:user-defined meta:name="OVERHEIDop.externeBijlage">Aanvraagdocument  publiceerbaar-A|exb-2021-56620</meta:user-defined>
    <meta:user-defined meta:name="OVERHEIDop.externeBijlage">Besluit omgevingsvergunning publiceerbaar|exb-2021-56621</meta:user-defined>
    <meta:user-defined meta:name="OVERHEIDop.publicationIssue">336511</meta:user-defined>
    <meta:user-defined meta:name="OVERHEIDop.GmbID/DC.identifier">gmb-2021-336511</meta:user-defined>
    <meta:user-defined meta:name="OVERHEIDop.versieInformatie"/>
  </office:meta>
</office:document-meta>
</file>