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Blasiusstraat 34-3 1091CS Amsterdam</text:p>
      <text:section text:name="zakelijke-mededeling_id1-3-2" text:style-name="zakelijke-mededeling">
        <text:section text:name="zakelijke-mededeling-tekst_id1-3-2-1" text:style-name="zakelijke-mededeling-tekst">
          <text:section text:name="tekst_id1-3-2-1-1" text:style-name="tekst">
            <text:p text:style-name="common-al">Adres: Blasiusstraat 34-3 1091CS Amsterdam</text:p>
            <text:p text:style-name="common-al">Omschrijving: het omzetten van de berging naar verblijfsruimte op de 4e verdieping ten dienste van de woning, het aanbrengen van kozijnen in de zijgevel, het bouwkundig splitsen van de woning gelegen op de 3e/4e/5e verdieping tot twee zelfstandige woningen</text:p>
            <text:p text:style-name="common-al">Verzonden naar aanvrager op: 27-09-2021</text:p>
            <text:p text:style-name="common-al">Zaaknummer: Z2021-O001691</text:p>
            <text:p text:style-name="common-al">OLO nummer: 5961493</text:p>
            <text:p text:style-name="last-al">Door dit besluit is de beslistermijn met 6 weken verlen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36319</text:span><text:line-break/><text:date style:data-style-name="dag" text:fixed="true" text:date-value="2021-09-29"/><text:line-break/><text:date style:data-style-name="jaar" text:fixed="true" text:date-value="2021-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6319</text:span><text:date style:data-style-name="nicedate" text:fixed="true" text:date-value="2021-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6319</text:span><text:date style:data-style-name="nicedate" text:fixed="true" text:date-value="2021-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23/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1-O001691</meta:user-defined>
    <meta:user-defined meta:name="DCTERMS.abstract">het omzetten van de berging naar verblijfsruimte op de 4e verdieping ten dienste van de woning, het aanbrengen van kozijnen in de zijgevel, het bouwku</meta:user-defined>
    <dc:language>nl</dc:language>
    <meta:user-defined meta:name="OVERHEIDop.locatietype/OVERHEIDop.gebiedsmarkering">Punt</meta:user-defined>
    <meta:user-defined meta:name="DC.title">Verlenging beslistermijn omgevingsvergunning Blasiusstraat 34-3 1091CS Amsterdam</meta:user-defined>
    <meta:user-defined meta:name="DCTERMS.W3CDTF/DCTERMS.available">2021-09-29</meta:user-defined>
    <meta:user-defined meta:name="DCTERMS.W3CDTF/OVERHEIDop.jaargang">2021</meta:user-defined>
    <meta:user-defined meta:name="OVERHEIDop.publicationIssue">336319</meta:user-defined>
    <meta:user-defined meta:name="OVERHEIDop.GmbID/DC.identifier">gmb-2021-336319</meta:user-defined>
    <meta:user-defined meta:name="OVERHEIDop.versieInformatie"/>
  </office:meta>
</office:document-meta>
</file>