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asterein, De Singel 15 het plaatsen van een berging met overkapping in strijd met het bestemmingspla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Easterein, De Singel 15 OV20211023 het plaatsen van een berging met overkapping in strijd met het bestemmingsplan (19-09-2021) </text:p>
            <text:p text:style-name="common-al"/>
            <text:p text:style-name="last-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Aanvragen voor een omgevingsvergunning kunnen worden ingezien op het gemeentekantoor te Sneek, Marktstraat 8.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34346</text:span><text:line-break/><text:date style:data-style-name="dag" text:fixed="true" text:date-value="2021-09-30"/><text:line-break/><text:date style:data-style-name="jaar" text:fixed="true" text:date-value="2021-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346</text:span><text:date style:data-style-name="nicedate" text:fixed="true" text:date-value="2021-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346</text:span><text:date style:data-style-name="nicedate" text:fixed="true" text:date-value="2021-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7/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Easterein, De Singel 15 het plaatsen van een berging met overkapping in strijd met het bestemmingsplan</meta:user-defined>
    <meta:user-defined meta:name="DCTERMS.W3CDTF/DCTERMS.available">2021-09-30</meta:user-defined>
    <meta:user-defined meta:name="DCTERMS.W3CDTF/OVERHEIDop.jaargang">2021</meta:user-defined>
    <meta:user-defined meta:name="OVERHEIDop.publicationIssue">334346</meta:user-defined>
    <meta:user-defined meta:name="OVERHEIDop.GmbID/DC.identifier">gmb-2021-334346</meta:user-defined>
    <meta:user-defined meta:name="OVERHEIDop.versieInformatie"/>
  </office:meta>
</office:document-meta>
</file>