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VERANDEREN VAN EEN VEEHOUDERIJBEDRIJF DOOR HET PLAATSEN VAN EEN MESTZAK, SCHOTERLANDSEWEG 38 JUBBE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veehouderijbedrijf door het plaatsen van een mestzak  op het adres Schoterlandseweg 38  8411 ZD  Jubbega.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32518</text:span><text:line-break/><text:date style:data-style-name="dag" text:fixed="true" text:date-value="2021-09-27"/><text:line-break/><text:date style:data-style-name="jaar" text:fixed="true" text:date-value="2021-09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32518</text:span><text:date style:data-style-name="nicedate" text:fixed="true" text:date-value="2021-09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32518</text:span><text:date style:data-style-name="nicedate" text:fixed="true" text:date-value="2021-09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7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VERANDEREN VAN EEN VEEHOUDERIJBEDRIJF DOOR HET PLAATSEN VAN EEN MESTZAK, SCHOTERLANDSEWEG 38 JUBBEGA</meta:user-defined>
    <meta:user-defined meta:name="DCTERMS.W3CDTF/DCTERMS.available">2021-09-27</meta:user-defined>
    <meta:user-defined meta:name="DCTERMS.W3CDTF/OVERHEIDop.jaargang">2021</meta:user-defined>
    <meta:user-defined meta:name="OVERHEIDop.publicationIssue">332518</meta:user-defined>
    <meta:user-defined meta:name="OVERHEIDop.GmbID/DC.identifier">gmb-2021-332518</meta:user-defined>
    <meta:user-defined meta:name="OVERHEIDop.versieInformatie"/>
  </office:meta>
</office:document-meta>
</file>