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ANLEGGEN VAN EEN 20KV MIDDENSPANNINGSKABEL, DE DOLTEN NABIJ NUMMER 7, VERSCHEIDENE LOCATIES LANGS DE A7 TOT AAN HECTOR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aanleggen van een 20kV middenspanningskabel  op het perceel De Dolten nabij nummer 7, verscheidene locaties langs de A7 tot aan Hector 1 te Heerenveen  (20-09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31034</text:span><text:line-break/><text:date style:data-style-name="dag" text:fixed="true" text:date-value="2021-09-24"/><text:line-break/><text:date style:data-style-name="jaar" text:fixed="true" text:date-value="2021-09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1034</text:span><text:date style:data-style-name="nicedate" text:fixed="true" text:date-value="2021-09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31034</text:span><text:date style:data-style-name="nicedate" text:fixed="true" text:date-value="2021-09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7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AANVRAAG OMGEVINGSVERGUNNING, AANLEGGEN VAN EEN 20KV MIDDENSPANNINGSKABEL, DE DOLTEN NABIJ NUMMER 7, VERSCHEIDENE LOCATIES LANGS DE A7 TOT AAN HECTOR 1 HEERENVEEN</meta:user-defined>
    <meta:user-defined meta:name="DCTERMS.W3CDTF/DCTERMS.available">2021-09-24</meta:user-defined>
    <meta:user-defined meta:name="DCTERMS.W3CDTF/OVERHEIDop.jaargang">2021</meta:user-defined>
    <meta:user-defined meta:name="OVERHEIDop.publicationIssue">331034</meta:user-defined>
    <meta:user-defined meta:name="OVERHEIDop.GmbID/DC.identifier">gmb-2021-331034</meta:user-defined>
    <meta:user-defined meta:name="OVERHEIDop.versieInformatie"/>
  </office:meta>
</office:document-meta>
</file>