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voorrangsregeling vanaf het noordelijk fietspad Meyerweg naar de Woudsterweg De Knipe</text:p>
      <text:section text:name="regeling_id1-3-2" text:style-name="regeling">
        <text:section text:name="aanhef_id1-3-2-1" text:style-name="aanhef">
          <text:section text:name="afkondiging_id1-3-2-1-1" text:style-name="afkondiging">
            <text:p text:style-name="afkondiging_top"/>
            <text:p text:style-name="al">Nr: D.21.1483586</text:p>
            <text:p text:style-name="al"/>
            <text:p text:style-name="al">Onderwerp: Instellen voorrangsregeling vanaf het noordelijk fietspad Meyerweg naar de Woudsterweg De Knipe</text:p>
            <text:p text:style-name="al">
            <text:span text:style-name="nadrukcur">Burgemeester en wethouders van Heerenveen</text:span>
          </text:p>
            <text:p text:style-name="al"/>
            <text:p text:style-name="al">
            <text:span text:style-name="nadrukvet">Gelet op:</text:span>
          </text:p>
            <text:list text:style-name="id1-3-2-1-1-7">
              <text:list-item text:style-override="id1-3-2-1-1-7-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7-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1">
              <text:list-item text:style-override="id1-3-2-1-1-11-1">
                <text:number>•</text:number>
                <text:p text:style-name="al">het verzekeren van de veiligheid op de weg;</text:p>
              </text:list-item>
              <text:list-item text:style-override="id1-3-2-1-1-11-2">
                <text:number>•</text:number>
                <text:p text:style-name="al">het beschermen van weggebruikers en passagiers; </text:p>
              </text:list-item>
              <text:list-item text:style-override="id1-3-2-1-1-11-3">
                <text:number>•</text:number>
                <text:p text:style-name="al">het in stand houden van de weg en het waarborgen van de bruikbaarheid daarvan;</text:p>
              </text:list-item>
              <text:list-item text:style-override="id1-3-2-1-1-11-4">
                <text:number>•</text:number>
                <text:p text:style-name="al">het zoveel mogelijk waarborgen van de vrijheid van het verkeer;</text:p>
              </text:list-item>
            </text:list>
            <text:p text:style-name="al">dat de voorrangssituatie bij de oversteek vanaf het fietspad noordzijde Meyerweg naar de Woudsterweg onduidelijk is; </text:p>
            <text:p text:style-name="al">dat door het Kenniscentrum Shared Space tijdens observaties in het kader van de</text:p>
            <text:p text:style-name="al">‘ Evaluatie herinrichting De Knipe’ is geconstateerd dat er tussen weggebruikers misverstanden zijn over de voorrangssituatie voor overstekende fietsers;</text:p>
            <text:p text:style-name="al"> dat de ze fietsoversteek door veel fietsers wordt gebruikt om naar het Museum Belvedère en Parklandschap Oranjewoud te fietsen ; </text:p>
            <text:p text:style-name="al">dat er regelmatig fietsers langs de verkeerde kant van de weg fietsen om deze onduidelijke en onveilige voorrangssituatie te mijden;</text:p>
            <text:p text:style-name="al">dat de huidige voorrangssituatie (deels gelijkwaardig kruispunt) verkeersonveilige situaties oplevert en leidt tot klachten van fietsers en andere weggebruikers;</text:p>
            <text:p text:style-name="al">dat de voorrangssituatie vanaf het noordelijk fietspad Meyerweg naar de Woudsterweg verbeterd dient te worden;</text:p>
            <text:p text:style-name="al">dat de voorrangssituatie vanaf het noordelijk fietspad Meyerweg naar de Woudsterweg zodanig herkenbaar wordt gemaakt, dat het voor iedere verkeersdeelnemer duidelijk is welke voorrangssituatie bij deze aansluiting geldt;</text:p>
            <text:p text:style-name="al">dat door het Kenniscentrum Shared Space wordt geadviseerd de voorrangssituatie vanaf het noordelijk fietspad Meyerweg naar de Woudsterweg te regelen met bebording en haaientanden;</text:p>
            <text:p text:style-name="al">dat hierdoor de verkeersveiligheid voor fietsers en de herkenbaarheid van de voorrangssituatie wordt verbeterd;</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voorrangsregeling in te stellen vanaf het noordelijk fietspad Meyerweg naar de Woudsterweg door plaatsing van het bord B6 van het Reglement Verkeersregels en Verkeerstekens 1990. Ter ondersteuning van deze maatregel worden er haaientanden op het wegdek vanaf het noordelijk fietspad Meyerweg naar de Woudsterweg aangebracht.</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september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0767</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767</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767</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Instellen voorrangsregeling - Vanaf noordelijk fietspad Meyerweg naar de Woudsterweg De Knipe</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83586</meta:user-defined>
    <meta:user-defined meta:name="DCTERMS.abstract">Instellen voorrangsregeling vanaf het noordelijk fietspad Meyerweg naar de Woudsterweg De Knipe</meta:user-defined>
    <meta:user-defined meta:name="OVERHEIDop.verkeersbordcode">G11</meta:user-defined>
    <dc:language>nl</dc:language>
    <meta:user-defined meta:name="OVERHEIDop.locatietype/OVERHEIDop.gebiedsmarkering">Punt</meta:user-defined>
    <meta:user-defined meta:name="DC.title">Verkeersbesluit, Instellen voorrangsregeling vanaf het noordelijk fietspad Meyerweg naar de Woudsterweg De Knipe</meta:user-defined>
    <meta:user-defined meta:name="DCTERMS.W3CDTF/DCTERMS.available">2021-09-24</meta:user-defined>
    <meta:user-defined meta:name="OVERHEIDop.externeBijlage">Instellen voorrangsregeling Meyerweg, Woudsterweg |exb-2021-55882</meta:user-defined>
    <meta:user-defined meta:name="DCTERMS.W3CDTF/OVERHEIDop.jaargang">2021</meta:user-defined>
    <meta:user-defined meta:name="OVERHEIDop.publicationIssue">330767</meta:user-defined>
    <meta:user-defined meta:name="OVERHEIDop.GmbID/DC.identifier">gmb-2021-330767</meta:user-defined>
    <meta:user-defined meta:name="OVERHEIDop.versieInformatie"/>
  </office:meta>
</office:document-meta>
</file>