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IN EEN HORECAGELEGENHEID, ACHTER DE KERK 8 EN 8 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gedeeltelijk veranderen van een woning in een horecagelegenheid op het perceel Achter de Kerk 8 en 8 A te Heerenveen (21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7549</text:span><text:line-break/><text:date style:data-style-name="dag" text:fixed="true" text:date-value="2021-09-23"/><text:line-break/><text:date style:data-style-name="jaar" text:fixed="true" text:date-value="2021-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7549</text:span><text:date style:data-style-name="nicedate" text:fixed="true" text:date-value="2021-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7549</text:span><text:date style:data-style-name="nicedate" text:fixed="true" text:date-value="2021-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IN EEN HORECAGELEGENHEID, ACHTER DE KERK 8 EN 8 A HEERENVEEN</meta:user-defined>
    <meta:user-defined meta:name="DCTERMS.W3CDTF/DCTERMS.available">2021-09-23</meta:user-defined>
    <meta:user-defined meta:name="DCTERMS.W3CDTF/OVERHEIDop.jaargang">2021</meta:user-defined>
    <meta:user-defined meta:name="OVERHEIDop.publicationIssue">327549</meta:user-defined>
    <meta:user-defined meta:name="OVERHEIDop.GmbID/DC.identifier">gmb-2021-327549</meta:user-defined>
    <meta:user-defined meta:name="OVERHEIDop.versieInformatie"/>
  </office:meta>
</office:document-meta>
</file>