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unschoten maken bekend dat voor onderstaande aanvraag een verlengingsbesluit op grond van artikel 3.9 lid 2 Wabo is verleend:</text:p>
            <text:p text:style-name="last-al">Palingweg 16 | Plaatsen twee opslagtanks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nschoten, </text:span>
            <text:span text:style-name="datum">22 september 2021</text:span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25524</text:span><text:line-break/><text:date style:data-style-name="dag" text:fixed="true" text:date-value="2021-09-22"/><text:line-break/><text:date style:data-style-name="jaar" text:fixed="true" text:date-value="2021-09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5524</text:span><text:date style:data-style-name="nicedate" text:fixed="true" text:date-value="2021-09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5524</text:span><text:date style:data-style-name="nicedate" text:fixed="true" text:date-value="2021-09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sbesluit</meta:user-defined>
    <meta:user-defined meta:name="DCTERMS.W3CDTF/DCTERMS.available">2021-09-22</meta:user-defined>
    <meta:user-defined meta:name="DCTERMS.W3CDTF/OVERHEIDop.jaargang">2021</meta:user-defined>
    <meta:user-defined meta:name="OVERHEIDop.publicationIssue">325524</meta:user-defined>
    <meta:user-defined meta:name="OVERHEIDop.GmbID/DC.identifier">gmb-2021-325524</meta:user-defined>
    <meta:user-defined meta:name="OVERHEIDop.versieInformatie"/>
  </office:meta>
</office:document-meta>
</file>