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Nes, Nijewei 4</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Nes, Nijewei 4, het verbouwen van de woning en het plaatsen van een tijdelijke woonunit (besluit is verzonden op 20 september 2021).</text:p>
            <text:p text:style-name="common-al">
            <text:span text:style-name="nadrukvet"> 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25335</text:span><text:line-break/><text:date style:data-style-name="dag" text:fixed="true" text:date-value="2021-09-22"/><text:line-break/><text:date style:data-style-name="jaar" text:fixed="true" text:date-value="2021-09-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25335</text:span><text:date style:data-style-name="nicedate" text:fixed="true" text:date-value="2021-09-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25335</text:span><text:date style:data-style-name="nicedate" text:fixed="true" text:date-value="2021-09-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5/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12233</meta:user-defined>
    <dc:language>nl</dc:language>
    <meta:user-defined meta:name="OVERHEIDop.locatietype/OVERHEIDop.gebiedsmarkering">Adres</meta:user-defined>
    <meta:user-defined meta:name="DC.title">VERLEENDE OMGEVINGSVERGUNNING Nes, Nijewei 4</meta:user-defined>
    <meta:user-defined meta:name="DCTERMS.W3CDTF/DCTERMS.available">2021-09-22</meta:user-defined>
    <meta:user-defined meta:name="DCTERMS.W3CDTF/OVERHEIDop.jaargang">2021</meta:user-defined>
    <meta:user-defined meta:name="OVERHEIDop.publicationIssue">325335</meta:user-defined>
    <meta:user-defined meta:name="OVERHEIDop.GmbID/DC.identifier">gmb-2021-325335</meta:user-defined>
    <meta:user-defined meta:name="OVERHEIDop.versieInformatie"/>
  </office:meta>
</office:document-meta>
</file>