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21int03855</text:p>
            <text:p text:style-name="context.al"/>
            <text:p text:style-name="context.al">In 2010 werd bedrijventerrein De Veldkamp gerealiseerd. Om De Veldkamp aan te sluiten op de N743 is een tunnel aangelegd. Met de aanleg van de tunnel ontstond een extra verbinding tussen de Rondweg/Bornsestraat en het westen van Borne. Om het verkeer zo efficiënt en doelgericht om en door Borne te leiden dient het verkeer met bestemming De Veldkamp gebruik te maken van de Amerikalaan. Zo hoeft de route Tichelkampweg-Jupiterstraat slechts te functioneren als hulpdienstenroute en route voor bewoners richting het centrum en voor autoverkeer richting De Veldkamp. De route TichelkampwegJupiterstraat hoeft voor vrachtverkeer geen ontsluitende functie ten aanzien van het bedrijventerrein te hebben. Daarom is op 25 mei 2010 door het college van burgemeester en wethouders besloten een verbod in te stellen voor verkeer langer dan 10 meter of zwaarder dan 10 ton, op het wegvak Tichelkampweg, startend net na de Akker en eindigend net na de spoorwegovergang (intern bekend onder 10int00381). Op die manier wordt vrachtverkeer op de route Tichelkampweg-Jupiterstraat geweerd en de leefbaarheid op een zo hoog mogelijk niveau te houden. In september 2021 is de herinrichting van de Europastraat gestart. De riolering wordt vervangen, er komt nieuwe bestrating, de snelheid wordt over de gehele lengte terug gebracht naar 30 km/h en alle kruispunten worden gelijkwaardig. De werkzaamheden zullen plaatsvinden vanaf september 2021 en de verwachting is dat in mei 2022 de herinrichting is voltooid. Gedurende de werkzaamheden moet het verbod voor verkeer langer dan 10 meter of zwaarder dan 10 ton worden opgeheven omdat er een vrachtomleiding voor de Europastraat over de Jupiterstraat komt. Het wegvak is nodig voor bestemmingsverkeer en wegwerkverkeer voor de herinrichting. Andere opties zijn er gedurende deze periode niet. De leefbaarheid ter plaatse wordt niet onevenredig aangetast en de verkeersveiligheid komt niet in gevaar. Na voltooiing van de herinrichting Europastraat kan het verbod terstond en zonder nader verkeersbesluit opnieuw gelden. De route Tichelkampweg-Jupiterstraat is bij de gemeente Borne in beheer. Het verkeer op andere openbare wegen dan die waarop dit besluit betrekking heeft, wordt niet rechtstreeks en ingrijpend beïnvloed als gevolg van deze maatregel. Deze maatregel, gelet op artikel 2 van de Wegenverkeerswet 1994, wordt genomen om de veiligheid op de weg te verzekeren; en/of de vrijheid van het verkeer zoveel mogelijk te waarborgen en/of het beschermen van weggebruikers en passagiers en/of de weg in stand te houden en de bruikbaarheid daarvan te waarborgen. Overeenkomstig artikel 24 van het Besluit Administratieve Bepalingen inzake het Wegverkeer heeft overleg plaatsgevonden met de verkeersadviseur van politie-eenheid Oost Nederland, district Twente. De borden aan beide zijden van de spoorwegovergang worden tijdelijk afgeplakt. Gelet op de Wegenverkeerswet 1994, het Reglement verkeersregels en verkeerstekens 1990 en het Besluit Administratieve Bepalingen inzake het Wegverkeer, </text:p>
            <text:p text:style-name="context_bottom"/>
          </text:section>
          <text:section text:name="considerans_id1-3-2-1-2" text:style-name="considerans">
            <text:p text:style-name="tussenkopcur">
            <text:span text:style-name="nadrukvet">Overwegingen ten aanzien van het besluit</text:span>
          </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ot opheffing van het verbod voor verkeer langer dan 10 meter of zwaarder dan 10 ton, op het wegvak Tichelkampweg voor de periode van september 2021 tot en met april 2022 of zoveel langer als nodig is om de herinrichting van de Europastraat te voltooien; • hiertoe de geplaatste borden, C17-10 en C21-10, volgens bijlage I RVV 1990, tijdelijk af te plakken.</text:p>
            <text:p text:style-name="tekst_bottom"/>
          </text:section>
        </text:section>
        <text:section text:name="regeling-sluiting_id1-3-2-3" text:style-name="regeling-sluiting">
          <text:section text:name="gegeven_id1-3-2-3-1" text:style-name="gegeven">
            <text:p text:style-name="dagtekening">
            <text:span text:style-name="plaats">Borne, 16 september 2021</text:span>
            <text:span text:style-name="datum"/>
          </text:p>
          </text:section>
          <text:section text:name="ondertekening_id1-3-2-3-2">
            <text:p><text:span text:style-name="deze">Namens het college van burgemeester en wethouders van Borne;</text:span></text:p>
            <text:p><text:span text:style-name="ondertekening_naam">
            <text:span text:style-name="voornaam">P.A.J. Geerdink</text:span>
            <text:span text:style-name="achternaam"/>
          </text:span></text:p>
            <text:p>Teamleider Fysieke leefomgeving </text:p>
          </text:section>
        </text:section>
        <text:section text:name="bezwaarschrift_id1-3-2-4" text:style-name="bezwaarschrift">
          <text:p text:style-name="bezwaarschrift_top"/>
          <text:p text:style-name="tussenkopvetcur">Mededelingen</text:p>
          <text:p text:style-name="tussenkopcur">Bezwaarclausule</text:p>
          <text:p text:style-name="bezwaarschrift_al">
          <text:span text:style-name="nadrukvet">Inzage</text:span>
        </text:p>
          <text:p text:style-name="bezwaarschrift_al">Het verkeersbesluit en de stukken liggen gedurende de bezwaartermijn ter inzage bij de publieksbalie van het gemeentehuis. </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24051</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4051</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4051</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Borne</meta:user-defined>
    <meta:user-defined meta:name="OVERHEID.Gemeente/OVERHEID.authority">Borne</meta:user-defined>
    <meta:user-defined meta:name="OVERHEID.Informatietype/DC.type">officiële publicatie</meta:user-defined>
    <meta:user-defined meta:name="OVERHEIDop.Rubriek/DC.type">verkeersbesluit of -mededeling</meta:user-defined>
    <meta:user-defined meta:name="OVERHEID.Gemeente/DCTERMS.publisher">Born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Gemeente - Borne</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21int03855</meta:user-defined>
    <meta:user-defined meta:name="OVERHEIDop.verkeersbordcode">C17</meta:user-defined>
    <meta:user-defined meta:name="OVERHEIDop.verkeersbordcode">C21</meta:user-defined>
    <dc:language>nl</dc:language>
    <meta:user-defined meta:name="OVERHEIDop.locatietype/OVERHEIDop.gebiedsmarkering">Punt</meta:user-defined>
    <meta:user-defined meta:name="DC.title">Verkeersbesluit</meta:user-defined>
    <meta:user-defined meta:name="DCTERMS.W3CDTF/DCTERMS.available">2021-09-22</meta:user-defined>
    <meta:user-defined meta:name="OVERHEIDop.externeBijlage">Situatietekening|exb-2021-55115</meta:user-defined>
    <meta:user-defined meta:name="DCTERMS.W3CDTF/OVERHEIDop.jaargang">2021</meta:user-defined>
    <meta:user-defined meta:name="OVERHEIDop.publicationIssue">324051</meta:user-defined>
    <meta:user-defined meta:name="OVERHEIDop.GmbID/DC.identifier">gmb-2021-324051</meta:user-defined>
    <meta:user-defined meta:name="OVERHEIDop.versieInformatie"/>
  </office:meta>
</office:document-meta>
</file>