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arkeerterrein nabij Jislymerdijk Burd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Burdaard, Parkeerterrein nabij Jislymerdijk, het organiseren van een kleine dorpskermis van 29 september tot 2 oktober 2021 (aanvraag is ontvangen op 23 augustus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17664</text:span><text:line-break/><text:date style:data-style-name="dag" text:fixed="true" text:date-value="2021-09-16"/><text:line-break/><text:date style:data-style-name="jaar" text:fixed="true" text:date-value="2021-09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7664</text:span><text:date style:data-style-name="nicedate" text:fixed="true" text:date-value="2021-09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7664</text:span><text:date style:data-style-name="nicedate" text:fixed="true" text:date-value="2021-09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19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20212447</meta:user-defined>
    <dc:language>nl</dc:language>
    <meta:user-defined meta:name="OVERHEIDop.locatietype/OVERHEIDop.gebiedsmarkering">Gemeente</meta:user-defined>
    <meta:user-defined meta:name="DC.title">Aanvraag Evenementenvergunning Parkeerterrein nabij Jislymerdijk Burdaard</meta:user-defined>
    <meta:user-defined meta:name="DCTERMS.W3CDTF/DCTERMS.available">2021-09-16</meta:user-defined>
    <meta:user-defined meta:name="DCTERMS.W3CDTF/OVERHEIDop.jaargang">2021</meta:user-defined>
    <meta:user-defined meta:name="OVERHEIDop.publicationIssue">317664</meta:user-defined>
    <meta:user-defined meta:name="OVERHEIDop.GmbID/DC.identifier">gmb-2021-317664</meta:user-defined>
    <meta:user-defined meta:name="OVERHEIDop.versieInformatie"/>
  </office:meta>
</office:document-meta>
</file>