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Weerlaan en de Vosselaan, Heemskerklaan en de Van Limburg Stirumlaan (de kruisingen) in Hillegom, Kenmerk Z-21-209953, het kappen van 6 bomen i.v.m. de aansluiting van het poldervak Vossepolders op het poldervak Elsbroek en het loskoppelen van het poldervak Vossepolder van het poldervak Weerlanerpo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kappen van 6 bomen i.v.m. de aansluiting van het poldervak Vossepolders op het poldervak Elsbroek en het loskoppelen van het poldervak Vossepolder van het poldervak Weerlanerpolder</text:p>
            <text:p text:style-name="common-al"/>
            <text:p text:style-name="common-al">
            <text:span text:style-name="nadrukcur">Datum ontvangst </text:span>13 september 2021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17216</text:span><text:line-break/><text:date style:data-style-name="dag" text:fixed="true" text:date-value="2021-09-21"/><text:line-break/><text:date style:data-style-name="jaar" text:fixed="true" text:date-value="2021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7216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17216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3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erceel</meta:user-defined>
    <meta:user-defined meta:name="DC.title">Nieuwe aanvraag omgevingsvergunning, Weerlaan en de Vosselaan, Heemskerklaan en de Van Limburg Stirumlaan (de kruisingen) in Hillegom, Kenmerk Z-21-209953, het kappen van 6 bomen i.v.m. de aansluiting van het poldervak Vossepolders op het poldervak Elsbroek en het loskoppelen van het poldervak Vossepolder van het poldervak Weerlanerpolder</meta:user-defined>
    <meta:user-defined meta:name="DCTERMS.W3CDTF/DCTERMS.available">2021-09-21</meta:user-defined>
    <meta:user-defined meta:name="DCTERMS.W3CDTF/OVERHEIDop.jaargang">2021</meta:user-defined>
    <meta:user-defined meta:name="OVERHEIDop.publicationIssue">317216</meta:user-defined>
    <meta:user-defined meta:name="OVERHEIDop.GmbID/DC.identifier">gmb-2021-317216</meta:user-defined>
    <meta:user-defined meta:name="OVERHEIDop.versieInformatie"/>
  </office:meta>
</office:document-meta>
</file>