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idsekade 76 1017P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Leidsekade 76 1017PM Amsterdam</text:p>
            <text:p text:style-name="common-al">Omschrijving: Het plaatsen van een doorvalbeveiliging op het balkon aan de voorzijde van de 2e etage</text:p>
            <text:p text:style-name="common-al">Datum ontvangst: 15-06-2021</text:p>
            <text:p text:style-name="common-al">Zaaknummer: Z2021-C003808</text:p>
            <text:p text:style-name="common-al">OLO nummer: 616763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6283</text:span><text:line-break/><text:date style:data-style-name="dag" text:fixed="true" text:date-value="2021-09-15"/><text:line-break/><text:date style:data-style-name="jaar" text:fixed="true" text:date-value="2021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6283</text:span><text:date style:data-style-name="nicedate" text:fixed="true" text:date-value="2021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6283</text:span><text:date style:data-style-name="nicedate" text:fixed="true" text:date-value="2021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1-C003808</meta:user-defined>
    <meta:user-defined meta:name="DCTERMS.abstract">Het plaatsen van een doorvalbeveiliging op het balkon aan de voorzijde van de 2e etage</meta:user-defined>
    <dc:language>nl</dc:language>
    <meta:user-defined meta:name="OVERHEIDop.locatietype/OVERHEIDop.gebiedsmarkering">Punt</meta:user-defined>
    <meta:user-defined meta:name="DC.title">Aanvraag omgevingsvergunning Leidsekade 76 1017PM Amsterdam</meta:user-defined>
    <meta:user-defined meta:name="DCTERMS.W3CDTF/DCTERMS.available">2021-09-15</meta:user-defined>
    <meta:user-defined meta:name="DCTERMS.W3CDTF/OVERHEIDop.jaargang">2021</meta:user-defined>
    <meta:user-defined meta:name="OVERHEIDop.publicationIssue">316283</meta:user-defined>
    <meta:user-defined meta:name="OVERHEIDop.GmbID/DC.identifier">gmb-2021-316283</meta:user-defined>
    <meta:user-defined meta:name="OVERHEIDop.versieInformatie"/>
  </office:meta>
</office:document-meta>
</file>